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D8DDE0" style:vertical-align="middle" fo:wrap-option="wrap" fo:background-color="#005EB8"/>
      <style:text-properties fo:color="#FFFFFF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3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4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5" style:family="table-cell" style:parent-style-name="Default" style:data-style-name="N0">
      <style:table-cell-properties fo:border-top="thin solid #D8DDE0" fo:border-bottom="thin solid #D8DDE0" fo:border-left="thin solid #D8DDE0" fo:border-right="none" style:vertical-align="middle" fo:wrap-option="wrap" fo:background-color="#003087"/>
      <style:text-properties fo:color="#FFFFFF" style:font-name="Cambria" style:font-name-asian="Cambria" style:font-name-complex="Cambria" fo:font-size="11pt" style:font-size-asian="11pt" style:font-size-complex="11pt" fo:font-weight="bold" style:font-weight-asian="bold" style:font-weight-complex="bold" style:font-family-generic="roman"/>
    </style:style>
    <style:style style:name="ce6" style:family="table-cell" style:parent-style-name="Default" style:data-style-name="N0">
      <style:table-cell-properties fo:border="thin solid #D8DDE0" style:vertical-align="top" fo:wrap-option="wrap" fo:background-color="#FFFFFF"/>
      <style:text-properties style:font-name="Cambria" style:font-name-asian="Cambria" style:font-name-complex="Cambria" style:font-family-generic="roman"/>
    </style:style>
    <style:style style:name="ce7" style:family="table-cell" style:parent-style-name="Default" style:data-style-name="N0">
      <style:table-cell-properties fo:border="thin solid #D8DDE0" style:vertical-align="top" fo:wrap-option="wrap" fo:background-color="#F0F6FC"/>
      <style:text-properties style:font-name="Cambria" style:font-name-asian="Cambria" style:font-name-complex="Cambria" style:font-family-generic="roman"/>
    </style:style>
    <style:style style:name="ce8" style:family="table-cell" style:parent-style-name="Default" style:data-style-name="N0">
      <style:table-cell-properties fo:border="thin solid #D8DDE0" fo:background-color="#FFFFFF"/>
    </style:style>
    <style:style style:name="co1" style:family="table-column">
      <style:table-column-properties fo:break-before="auto" style:column-width="5.87375cm"/>
    </style:style>
    <style:style style:name="co2" style:family="table-column">
      <style:table-column-properties fo:break-before="auto" style:column-width="8.80180555555556cm"/>
    </style:style>
    <style:style style:name="co3" style:family="table-column">
      <style:table-column-properties fo:break-before="auto" style:column-width="6.64986111111111cm"/>
    </style:style>
    <style:style style:name="co4" style:family="table-column">
      <style:table-column-properties fo:break-before="auto" style:column-width="4.30388888888889cm"/>
    </style:style>
    <style:style style:name="co5" style:family="table-column">
      <style:table-column-properties fo:break-before="auto" style:column-width="8.21972222222222cm"/>
    </style:style>
    <style:style style:name="co6" style:family="table-column">
      <style:table-column-properties fo:break-before="auto" style:column-width="1.69333333333333cm"/>
    </style:style>
    <style:style style:name="ro1" style:family="table-row">
      <style:table-row-properties style:row-height="21.75pt" style:use-optimal-row-height="false" fo:break-before="auto"/>
    </style:style>
    <style:style style:name="ro2" style:family="table-row">
      <style:table-row-properties style:row-height="19.5pt" style:use-optimal-row-height="false" fo:break-before="auto"/>
    </style:style>
    <style:style style:name="ro3" style:family="table-row">
      <style:table-row-properties style:row-height="30pt" style:use-optimal-row-height="false" fo:break-before="auto"/>
    </style:style>
    <style:style style:name="ro4" style:family="table-row">
      <style:table-row-properties style:row-height="12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>
        <table:iteration table:maximum-difference="1E-4"/>
      </table:calculation-settings>
      <table:table table:name="PEUGIC_Dataset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number-columns-repeated="16379" table:default-cell-style-name="ce1"/>
        <table:table-row table:style-name="ro1">
          <table:table-cell office:value-type="string" table:style-name="ce2">
            <text:p>Data item name</text:p>
          </table:table-cell>
          <table:table-cell office:value-type="string" table:style-name="ce2">
            <text:p>Data item description</text:p>
          </table:table-cell>
          <table:table-cell office:value-type="string" table:style-name="ce2">
            <text:p>Completion</text:p>
          </table:table-cell>
          <table:table-cell office:value-type="string" table:style-name="ce2">
            <text:p>Format</text:p>
          </table:table-cell>
          <table:table-cell office:value-type="string" table:style-name="ce2">
            <text:p>Data item value(s)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Case eligibility (Diagnosis and index endoscopy at same organisation)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patient_data_confirmation</text:p>
          </table:table-cell>
          <table:table-cell office:value-type="string" table:number-columns-spanned="1" table:number-rows-spanned="4" table:style-name="ce6">
            <text:p>Confirmation of case eligibility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Patient data are 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ata are NOT correct or unavailab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r site is Ampular, D3 or D4 and therefore case should be exclud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ata are correct but case should be exclud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5" table:style-name="ce7">
            <text:p>peugic_patient_data_confirmation_details</text:p>
          </table:table-cell>
          <table:table-cell office:value-type="string" table:number-columns-spanned="1" table:number-rows-spanned="15" table:style-name="ce7">
            <text:p>Please specify which patient data are incorrect</text:p>
          </table:table-cell>
          <table:table-cell office:value-type="string" table:number-columns-spanned="1" table:number-rows-spanned="15" table:style-name="ce7">
            <text:p>MANDATORY IF peugic_patient_data_confirmation=Patient data are NOT correct or unavailable</text:p>
          </table:table-cell>
          <table:table-cell office:value-type="string" table:number-columns-spanned="1" table:number-rows-spanned="15" table:style-name="ce7">
            <text:p>STRING</text:p>
          </table:table-cell>
          <table:table-cell office:value-type="string" table:style-name="ce4">
            <text:p>No record of 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name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HS number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ate of birth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x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record of diagnosed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site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histology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diagnosis trust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diagnosis hospital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diagnosis date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record of endoscopy perform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x endoscopy trust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x endoscopy hospital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x endoscopy date is incorrect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no_record_info</text:p>
          </table:table-cell>
          <table:table-cell office:value-type="string" table:style-name="ce3">
            <text:p>Additional information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patient_name</text:p>
          </table:table-cell>
          <table:table-cell office:value-type="string" table:style-name="ce4">
            <text:p>Correct patient name</text:p>
          </table:table-cell>
          <table:table-cell office:value-type="string" table:style-name="ce4">
            <text:p>MANDATORY IF peugic_patient_data_confirmation_details=Patient name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correct_nhs_number</text:p>
          </table:table-cell>
          <table:table-cell office:value-type="string" table:style-name="ce3">
            <text:p>Correct NHS number</text:p>
          </table:table-cell>
          <table:table-cell office:value-type="string" table:style-name="ce3">
            <text:p>MANDATORY IF peugic_patient_data_confirmation_details=NHS number is incorrect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date_of_birth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eugic_patient_data_confirmation_details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sex</text:p>
          </table:table-cell>
          <table:table-cell office:value-type="string" table:number-columns-spanned="1" table:number-rows-spanned="2" table:style-name="ce6">
            <text:p>Correct sex</text:p>
          </table:table-cell>
          <table:table-cell office:value-type="string" table:number-columns-spanned="1" table:number-rows-spanned="2" table:style-name="ce6">
            <text:p>MANDATORY IF peugic_patient_data_confirmation_details=Sex is incorrect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Fema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ale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no_record_diagnosis_info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cancer_site</text:p>
          </table:table-cell>
          <table:table-cell office:value-type="string" table:number-columns-spanned="1" table:number-rows-spanned="2" table:style-name="ce6">
            <text:p>Correct cancer site</text:p>
          </table:table-cell>
          <table:table-cell office:value-type="string" table:number-columns-spanned="1" table:number-rows-spanned="2" table:style-name="ce6">
            <text:p>MANDATORY IF peugic_patient_data_confirmation_details=Cancer site is incorrect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Oesophagus, stomach, D1, D2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7" table:style-name="ce7">
            <text:p>peugic_patient_data_correct_cancer_morphology</text:p>
          </table:table-cell>
          <table:table-cell office:value-type="string" table:number-columns-spanned="1" table:number-rows-spanned="67" table:style-name="ce7">
            <text:p>Correct cancer histology</text:p>
          </table:table-cell>
          <table:table-cell office:value-type="string" table:number-columns-spanned="1" table:number-rows-spanned="67" table:style-name="ce7">
            <text:p>MANDATORY IF peugic_patient_data_confirmation_details=Cancer histology is incorrect</text:p>
          </table:table-cell>
          <table:table-cell office:value-type="string" table:number-columns-spanned="1" table:number-rows-spanned="67" table:style-name="ce7">
            <text:p>STRING</text:p>
          </table:table-cell>
          <table:table-cell office:value-type="string" table:style-name="ce4">
            <text:p>Adenocarcinoid tumou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in adenomatous polyp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in tubulovillous ade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in villous ade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apocrine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cartilaginous and osseous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mixed subtyp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neuroendocrine differenti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squamous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, intestinal typ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id cystic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squamous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asaloid 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 simplex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, anapla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, diffuse typ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, undifferenti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sarc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ori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lear cell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mbined small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ribriform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st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pithelial-myoepithelia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epatoid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initis plastic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alignant myoepitheli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dullary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dullary carcinoma with lymphoid str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taplastic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xed cell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cinous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cin-producing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coepidermoid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eoplasm, maligna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pillary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pillary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pillary 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rietal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leomorphic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seudosarcomatous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cirrhous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rrated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ignet ring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mall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mall cell carcinoma, fusiform c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mall cell carcinoma, intermediate c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pindle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 with horn form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adenoi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clear cell typ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keratiniz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large cell, nonkeratiniz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microinvasiv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small cell, nonkeratiniz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spindle c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perficial spreading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rabecular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ubular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errucous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illous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 histology (non epithelial neoplasm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 (metastatic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diagnosis_trust</text:p>
          </table:table-cell>
          <table:table-cell office:value-type="string" table:number-columns-spanned="1" table:number-rows-spanned="2" table:style-name="ce6">
            <text:p>Correct diagnosis trust</text:p>
          </table:table-cell>
          <table:table-cell office:value-type="string" table:number-columns-spanned="1" table:number-rows-spanned="2" table:style-name="ce6">
            <text:p>MANDATORY IF peugic_patient_data_confirmation_details=Cancer diagnosis trust is incorrect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patient_data_correct_diagnosis_hospital</text:p>
          </table:table-cell>
          <table:table-cell office:value-type="string" table:number-columns-spanned="1" table:number-rows-spanned="2" table:style-name="ce7">
            <text:p>Correct diagnosis hospital</text:p>
          </table:table-cell>
          <table:table-cell office:value-type="string" table:number-columns-spanned="1" table:number-rows-spanned="2" table:style-name="ce7">
            <text:p>MANDATORY IF peugic_patient_data_confirmation_details=Cancer diagnosis hospital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patient_data_correct_diagnosis_hospital_same_trust</text:p>
          </table:table-cell>
          <table:table-cell office:value-type="string" table:number-columns-spanned="1" table:number-rows-spanned="3" table:style-name="ce6">
            <text:p>Cancer diagnosis hospital still within the listed trust</text:p>
          </table:table-cell>
          <table:table-cell office:value-type="string" table:number-columns-spanned="1" table:number-rows-spanned="3" table:style-name="ce6">
            <text:p>MANDATORY IF peugic_patient_data_confirmation_details=Cancer diagnosis hospital is incorrect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diagnosis_date</text:p>
          </table:table-cell>
          <table:table-cell office:value-type="string" table:style-name="ce4">
            <text:p>Correct cancer diagnosis date</text:p>
          </table:table-cell>
          <table:table-cell office:value-type="string" table:style-name="ce4">
            <text:p>MANDATORY IF peugic_patient_data_confirmation_details=Cancer diagnosi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no_record_index_info</text:p>
          </table:table-cell>
          <table:table-cell office:value-type="string" table:style-name="ce3">
            <text:p>Additional information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patient_data_correct_index_trust</text:p>
          </table:table-cell>
          <table:table-cell office:value-type="string" table:number-columns-spanned="1" table:number-rows-spanned="2" table:style-name="ce7">
            <text:p>Correct index endoscopy trust</text:p>
          </table:table-cell>
          <table:table-cell office:value-type="string" table:number-columns-spanned="1" table:number-rows-spanned="2" table:style-name="ce7">
            <text:p>MANDATORY IF peugic_patient_data_confirmation_details=Index endoscopy trust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index_hospital</text:p>
          </table:table-cell>
          <table:table-cell office:value-type="string" table:number-columns-spanned="1" table:number-rows-spanned="2" table:style-name="ce6">
            <text:p>Correct index endoscopy hospital</text:p>
          </table:table-cell>
          <table:table-cell office:value-type="string" table:number-columns-spanned="1" table:number-rows-spanned="2" table:style-name="ce6">
            <text:p>MANDATORY IF peugic_patient_data_confirmation_details=Index endoscopy hospital is incorrect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patient_data_correct_index_hospital_same_trust</text:p>
          </table:table-cell>
          <table:table-cell office:value-type="string" table:number-columns-spanned="1" table:number-rows-spanned="3" table:style-name="ce7">
            <text:p>Index endoscopy hospital still within the listed trust</text:p>
          </table:table-cell>
          <table:table-cell office:value-type="string" table:number-columns-spanned="1" table:number-rows-spanned="3" table:style-name="ce7">
            <text:p>MANDATORY IF peugic_patient_data_confirmation_details=Index endoscopy hospital is incorrect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correct_endoscopy_date</text:p>
          </table:table-cell>
          <table:table-cell office:value-type="string" table:style-name="ce3">
            <text:p>Correct index endoscopy date</text:p>
          </table:table-cell>
          <table:table-cell office:value-type="string" table:style-name="ce3">
            <text:p>MANDATORY IF peugic_patient_data_confirmation_details=Index endoscopy date is incorrect</text:p>
          </table:table-cell>
          <table:table-cell office:value-type="string" table:style-name="ce3">
            <text:p>DATE</text:p>
          </table:table-cell>
          <table:table-cell office:value-type="string" table:style-name="ce3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exclusion_reason</text:p>
          </table:table-cell>
          <table:table-cell office:value-type="string" table:style-name="ce4">
            <text:p>Please explain why the case should be excluded</text:p>
          </table:table-cell>
          <table:table-cell office:value-type="string" table:style-name="ce4">
            <text:p>MANDATORY IF peugic_patient_data_confirmation=Patient data are correct but case should be excluded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Case eligibility (Diagnosis organisation - Diagnosis and index endoscopy NOT at same organisation)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patient_data_confirmation_diag</text:p>
          </table:table-cell>
          <table:table-cell office:value-type="string" table:number-columns-spanned="1" table:number-rows-spanned="4" table:style-name="ce6">
            <text:p>Confirmation of case eligibility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Patient data are 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ata are NOT correct or unavailab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r site is Ampular, D3 or D4 and therefore case should be exclud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ata are correct but case should be exclud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1" table:style-name="ce7">
            <text:p>peugic_patient_data_confirmation_details_diag</text:p>
          </table:table-cell>
          <table:table-cell office:value-type="string" table:number-columns-spanned="1" table:number-rows-spanned="11" table:style-name="ce7">
            <text:p>Please specify which patient data are incorrect</text:p>
          </table:table-cell>
          <table:table-cell office:value-type="string" table:number-columns-spanned="1" table:number-rows-spanned="11" table:style-name="ce7">
            <text:p>MANDATORY IF peugic_patient_data_confirmation_diag=Patient data are NOT correct or unavailable</text:p>
          </table:table-cell>
          <table:table-cell office:value-type="string" table:number-columns-spanned="1" table:number-rows-spanned="11" table:style-name="ce7">
            <text:p>STRING</text:p>
          </table:table-cell>
          <table:table-cell office:value-type="string" table:style-name="ce4">
            <text:p>No record of 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name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HS number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ate of birth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x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record of diagnosed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site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histology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diagnosis trust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diagnosis hospital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diagnosis date is incorrect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no_record_info_diag</text:p>
          </table:table-cell>
          <table:table-cell office:value-type="string" table:style-name="ce3">
            <text:p>Additional information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patient_name_diag</text:p>
          </table:table-cell>
          <table:table-cell office:value-type="string" table:style-name="ce4">
            <text:p>Correct patient name</text:p>
          </table:table-cell>
          <table:table-cell office:value-type="string" table:style-name="ce4">
            <text:p>MANDATORY IF peugic_patient_data_confirmation_details_diag=Patient name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correct_nhs_number_diag</text:p>
          </table:table-cell>
          <table:table-cell office:value-type="string" table:style-name="ce3">
            <text:p>Correct NHS number</text:p>
          </table:table-cell>
          <table:table-cell office:value-type="string" table:style-name="ce3">
            <text:p>MANDATORY IF peugic_patient_data_confirmation_details_diag=NHS number is incorrect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date_of_birth_diag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eugic_patient_data_confirmation_details_diag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sex_diag</text:p>
          </table:table-cell>
          <table:table-cell office:value-type="string" table:number-columns-spanned="1" table:number-rows-spanned="2" table:style-name="ce6">
            <text:p>Correct sex</text:p>
          </table:table-cell>
          <table:table-cell office:value-type="string" table:number-columns-spanned="1" table:number-rows-spanned="2" table:style-name="ce6">
            <text:p>MANDATORY IF peugic_patient_data_confirmation_details_diag=Sex is incorrect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Fema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ale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no_record_diagnosis_info_diag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cancer_site_diag</text:p>
          </table:table-cell>
          <table:table-cell office:value-type="string" table:number-columns-spanned="1" table:number-rows-spanned="2" table:style-name="ce6">
            <text:p>Correct cancer site</text:p>
          </table:table-cell>
          <table:table-cell office:value-type="string" table:number-columns-spanned="1" table:number-rows-spanned="2" table:style-name="ce6">
            <text:p>MANDATORY IF peugic_patient_data_confirmation_details_diag=Cancer site is incorrect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Oesophagus, stomach, D1, D2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7" table:style-name="ce7">
            <text:p>peugic_patient_data_correct_cancer_morphology_diag</text:p>
          </table:table-cell>
          <table:table-cell office:value-type="string" table:number-columns-spanned="1" table:number-rows-spanned="67" table:style-name="ce7">
            <text:p>Correct cancer histology</text:p>
          </table:table-cell>
          <table:table-cell office:value-type="string" table:number-columns-spanned="1" table:number-rows-spanned="67" table:style-name="ce7">
            <text:p>MANDATORY IF peugic_patient_data_confirmation_details_diag=Cancer histology is incorrect</text:p>
          </table:table-cell>
          <table:table-cell office:value-type="string" table:number-columns-spanned="1" table:number-rows-spanned="67" table:style-name="ce7">
            <text:p>STRING</text:p>
          </table:table-cell>
          <table:table-cell office:value-type="string" table:style-name="ce4">
            <text:p>Adenocarcinoid tumou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in adenomatous polyp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in tubulovillous ade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in villous ade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apocrine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cartilaginous and osseous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mixed subtyp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neuroendocrine differenti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 with squamous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carcinoma, intestinal typ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id cystic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denosquamous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asaloid 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 simplex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, anapla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, diffuse typ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ma, undifferenti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cinosarc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ori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lear cell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mbined small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ribriform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st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pithelial-myoepithelia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epatoid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initis plastic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alignant myoepitheli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dullary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dullary carcinoma with lymphoid str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taplastic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xed cell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cinous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cin-producing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ucoepidermoid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eoplasm, maligna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pillary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pillary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pillary 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rietal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leomorphic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seudosarcomatous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cirrhous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rrated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ignet ring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mall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mall cell carcinoma, fusiform c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mall cell carcinoma, intermediate c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pindle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 with horn form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adenoi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clear cell typ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keratiniz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large cell, nonkeratiniz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microinvasiv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small cell, nonkeratiniz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cell carcinoma, spindle c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perficial spreading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rabecular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ubular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errucous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illous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 histology (non epithelial neoplasm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 (metastatic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diagnosis_trust_diag</text:p>
          </table:table-cell>
          <table:table-cell office:value-type="string" table:number-columns-spanned="1" table:number-rows-spanned="2" table:style-name="ce6">
            <text:p>Correct diagnosis trust</text:p>
          </table:table-cell>
          <table:table-cell office:value-type="string" table:number-columns-spanned="1" table:number-rows-spanned="2" table:style-name="ce6">
            <text:p>MANDATORY IF peugic_patient_data_confirmation_details_diag=Cancer diagnosis trust is incorrect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patient_data_correct_diagnosis_hospital_diag</text:p>
          </table:table-cell>
          <table:table-cell office:value-type="string" table:number-columns-spanned="1" table:number-rows-spanned="2" table:style-name="ce7">
            <text:p>Correct diagnosis hospital</text:p>
          </table:table-cell>
          <table:table-cell office:value-type="string" table:number-columns-spanned="1" table:number-rows-spanned="2" table:style-name="ce7">
            <text:p>MANDATORY IF peugic_patient_data_confirmation_details_diag=Cancer diagnosis hospital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patient_data_correct_diagnosis_hospital_same_trust_diag</text:p>
          </table:table-cell>
          <table:table-cell office:value-type="string" table:number-columns-spanned="1" table:number-rows-spanned="3" table:style-name="ce6">
            <text:p>Cancer diagnosis hospital still within the listed trust</text:p>
          </table:table-cell>
          <table:table-cell office:value-type="string" table:number-columns-spanned="1" table:number-rows-spanned="3" table:style-name="ce6">
            <text:p>MANDATORY IF peugic_patient_data_confirmation_details_diag=Cancer diagnosis hospital is incorrect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diagnosis_date_diag</text:p>
          </table:table-cell>
          <table:table-cell office:value-type="string" table:style-name="ce4">
            <text:p>Correct cancer diagnosis date</text:p>
          </table:table-cell>
          <table:table-cell office:value-type="string" table:style-name="ce4">
            <text:p>MANDATORY IF peugic_patient_data_confirmation_details_diag=Cancer diagnosis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exclusion_reason_diag</text:p>
          </table:table-cell>
          <table:table-cell office:value-type="string" table:style-name="ce3">
            <text:p>Please explain why the case should be excluded</text:p>
          </table:table-cell>
          <table:table-cell office:value-type="string" table:style-name="ce3">
            <text:p>MANDATORY IF peugic_patient_data_confirmation_diag=Patient data are correct but case should be excluded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Case eligibility (Index endoscopy organisation - Diagnosis and index endoscopy NOT at same organisation)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patient_data_confirmation_endo</text:p>
          </table:table-cell>
          <table:table-cell office:value-type="string" table:number-columns-spanned="1" table:number-rows-spanned="3" table:style-name="ce6">
            <text:p>Confirmation of case eligibility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Patient data are 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ata are NOT correct or unavailab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ata are correct but case should be exclud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9" table:style-name="ce7">
            <text:p>peugic_patient_data_confirmation_details_endo</text:p>
          </table:table-cell>
          <table:table-cell office:value-type="string" table:number-columns-spanned="1" table:number-rows-spanned="9" table:style-name="ce7">
            <text:p>Please specify which patient data are incorrect</text:p>
          </table:table-cell>
          <table:table-cell office:value-type="string" table:number-columns-spanned="1" table:number-rows-spanned="9" table:style-name="ce7">
            <text:p>MANDATORY IF peugic_patient_data_confirmation_endo=Patient data are NOT correct or unavailable</text:p>
          </table:table-cell>
          <table:table-cell office:value-type="string" table:number-columns-spanned="1" table:number-rows-spanned="9" table:style-name="ce7">
            <text:p>STRING</text:p>
          </table:table-cell>
          <table:table-cell office:value-type="string" table:style-name="ce4">
            <text:p>No record of 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name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HS number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ate of birth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x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record of endoscopy perform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x endoscopy trust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x endoscopy hospital is incorrec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x endoscopy date is incorrect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no_record_info_endo</text:p>
          </table:table-cell>
          <table:table-cell office:value-type="string" table:style-name="ce3">
            <text:p>Additional information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patient_name_endo</text:p>
          </table:table-cell>
          <table:table-cell office:value-type="string" table:style-name="ce4">
            <text:p>Correct patient name</text:p>
          </table:table-cell>
          <table:table-cell office:value-type="string" table:style-name="ce4">
            <text:p>MANDATORY IF peugic_patient_data_confirmation_details_endo=Patient name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correct_nhs_number_endo</text:p>
          </table:table-cell>
          <table:table-cell office:value-type="string" table:style-name="ce3">
            <text:p>Correct NHS number</text:p>
          </table:table-cell>
          <table:table-cell office:value-type="string" table:style-name="ce3">
            <text:p>MANDATORY IF peugic_patient_data_confirmation_details_endo=NHS number is incorrect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date_of_birth_endo</text:p>
          </table:table-cell>
          <table:table-cell office:value-type="string" table:style-name="ce4">
            <text:p>Correct date of birth</text:p>
          </table:table-cell>
          <table:table-cell office:value-type="string" table:style-name="ce4">
            <text:p>MANDATORY IF peugic_patient_data_confirmation_details_endo=Date of birth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sex_endo</text:p>
          </table:table-cell>
          <table:table-cell office:value-type="string" table:number-columns-spanned="1" table:number-rows-spanned="2" table:style-name="ce6">
            <text:p>Correct sex</text:p>
          </table:table-cell>
          <table:table-cell office:value-type="string" table:number-columns-spanned="1" table:number-rows-spanned="2" table:style-name="ce6">
            <text:p>MANDATORY IF peugic_patient_data_confirmation_details_endo=Sex is incorrect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Fema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ale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no_record_index_info_endo</text:p>
          </table:table-cell>
          <table:table-cell office:value-type="string" table:style-name="ce4">
            <text:p>Additional informat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patient_data_correct_index_trust_endo</text:p>
          </table:table-cell>
          <table:table-cell office:value-type="string" table:number-columns-spanned="1" table:number-rows-spanned="2" table:style-name="ce6">
            <text:p>Correct index endoscopy trust</text:p>
          </table:table-cell>
          <table:table-cell office:value-type="string" table:number-columns-spanned="1" table:number-rows-spanned="2" table:style-name="ce6">
            <text:p>MANDATORY IF peugic_patient_data_confirmation_details_endo=Index endoscopy trust is incorrect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patient_data_correct_index_hospital_endo</text:p>
          </table:table-cell>
          <table:table-cell office:value-type="string" table:number-columns-spanned="1" table:number-rows-spanned="2" table:style-name="ce7">
            <text:p>Correct index endoscopy hospital</text:p>
          </table:table-cell>
          <table:table-cell office:value-type="string" table:number-columns-spanned="1" table:number-rows-spanned="2" table:style-name="ce7">
            <text:p>MANDATORY IF peugic_patient_data_confirmation_details_endo=Index endoscopy hospital is incorrect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patient_data_correct_index_hospital_same_trust_endo</text:p>
          </table:table-cell>
          <table:table-cell office:value-type="string" table:number-columns-spanned="1" table:number-rows-spanned="3" table:style-name="ce6">
            <text:p>Index endoscopy hospital still within the listed trust</text:p>
          </table:table-cell>
          <table:table-cell office:value-type="string" table:number-columns-spanned="1" table:number-rows-spanned="3" table:style-name="ce6">
            <text:p>MANDATORY IF peugic_patient_data_confirmation_details_endo=Index endoscopy hospital is incorrect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ata_correct_endoscopy_date_endo</text:p>
          </table:table-cell>
          <table:table-cell office:value-type="string" table:style-name="ce4">
            <text:p>Correct index endoscopy date</text:p>
          </table:table-cell>
          <table:table-cell office:value-type="string" table:style-name="ce4">
            <text:p>MANDATORY IF peugic_patient_data_confirmation_details_endo=Index endoscopy date is incorrect</text:p>
          </table:table-cell>
          <table:table-cell office:value-type="string" table:style-name="ce4">
            <text:p>DATE</text:p>
          </table:table-cell>
          <table:table-cell office:value-type="string" table:style-name="ce4">
            <text:p>YYYY-MM-DD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patient_data_exclusion_reason_endo</text:p>
          </table:table-cell>
          <table:table-cell office:value-type="string" table:style-name="ce3">
            <text:p>Please explain why the case should be excluded</text:p>
          </table:table-cell>
          <table:table-cell office:value-type="string" table:style-name="ce3">
            <text:p>MANDATORY IF peugic_patient_data_confirmation_endo=Patient data are correct but case should be excluded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Patient data (cont.)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comorbidities</text:p>
          </table:table-cell>
          <table:table-cell office:value-type="string" table:number-columns-spanned="1" table:number-rows-spanned="6" table:style-name="ce6">
            <text:p>Known co-morbidities</text:p>
          </table:table-cell>
          <table:table-cell office:value-type="string" table:number-columns-spanned="1" table:number-rows-spanned="6" table:style-name="ce6">
            <text:p>MANDATORY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COPD (Chronic Obstructive Pulmonary Diseas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hronic liver diseas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rior gastric surger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ead and neck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ung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ne of the abov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diagnosis_comorbidities_alcohol</text:p>
          </table:table-cell>
          <table:table-cell office:value-type="string" table:number-columns-spanned="1" table:number-rows-spanned="3" table:style-name="ce7">
            <text:p>Chronic liver disease due to alcohol excess</text:p>
          </table:table-cell>
          <table:table-cell office:value-type="string" table:number-columns-spanned="1" table:number-rows-spanned="3" table:style-name="ce7">
            <text:p>MANDATORY IF peugic_comorbidities=Chronic liver disease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Cancer details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diagnosis_cancer_site_input</text:p>
          </table:table-cell>
          <table:table-cell office:value-type="string" table:number-columns-spanned="1" table:number-rows-spanned="4" table:style-name="ce6">
            <text:p>Cancer site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o-oesophageal junction Siewert I/II/III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tomach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um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diagnosis_cancer_site_oesophagus_input</text:p>
          </table:table-cell>
          <table:table-cell office:value-type="string" table:number-columns-spanned="1" table:number-rows-spanned="3" table:style-name="ce7">
            <text:p>Oesophagus site</text:p>
          </table:table-cell>
          <table:table-cell office:value-type="string" table:number-columns-spanned="1" table:number-rows-spanned="3" table:style-name="ce7">
            <text:p>MANDATORY IF peugic_diagnosis_cancer_site_input=Oesophagu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Upper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ddle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wer thir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iagnosis_cancer_site_gastro_oesophagaeal_input</text:p>
          </table:table-cell>
          <table:table-cell office:value-type="string" table:number-columns-spanned="1" table:number-rows-spanned="3" table:style-name="ce6">
            <text:p>Gastro-oesophageal juntion site</text:p>
          </table:table-cell>
          <table:table-cell office:value-type="string" table:number-columns-spanned="1" table:number-rows-spanned="3" table:style-name="ce6">
            <text:p>MANDATORY IF peugic_diagnosis_cancer_site_input=Gastro-oesophageal junction Siewert I/II/III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Siewert I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iewert II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iewert III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diagnosis_cancer_site_stomach_input</text:p>
          </table:table-cell>
          <table:table-cell office:value-type="string" table:number-columns-spanned="1" table:number-rows-spanned="4" table:style-name="ce7">
            <text:p>Stomach site</text:p>
          </table:table-cell>
          <table:table-cell office:value-type="string" table:number-columns-spanned="1" table:number-rows-spanned="4" table:style-name="ce7">
            <text:p>MANDATORY IF peugic_diagnosis_cancer_site_input=Stomach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Fund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ntru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yloric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iagnosis_cancer_site_duodenum_input</text:p>
          </table:table-cell>
          <table:table-cell office:value-type="string" table:number-columns-spanned="1" table:number-rows-spanned="3" table:style-name="ce6">
            <text:p>Duodenum site</text:p>
          </table:table-cell>
          <table:table-cell office:value-type="string" table:number-columns-spanned="1" table:number-rows-spanned="3" table:style-name="ce6">
            <text:p>MANDATORY IF peugic_diagnosis_cancer_site_input=Duodenum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D1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2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3/D4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diagnosis_morphology_input</text:p>
          </table:table-cell>
          <table:table-cell office:value-type="string" table:number-columns-spanned="1" table:number-rows-spanned="7" table:style-name="ce7">
            <text:p>Cancer histology</text:p>
          </table:table-cell>
          <table:table-cell office:value-type="string" table:number-columns-spanned="1" table:number-rows-spanned="7" table:style-name="ce7">
            <text:p>MANDATORY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Squamous cell 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stinal type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iffuse type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xed type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arretts type adenocarcinom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stology 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morphology_input_other</text:p>
          </table:table-cell>
          <table:table-cell office:value-type="string" table:style-name="ce3">
            <text:p>Please specify other histology</text:p>
          </table:table-cell>
          <table:table-cell office:value-type="string" table:style-name="ce3">
            <text:p>MANDATORY IF peugic_diagnosis_morphology_input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cancer_differentiation</text:p>
          </table:table-cell>
          <table:table-cell office:value-type="string" table:number-columns-spanned="1" table:number-rows-spanned="5" table:style-name="ce7">
            <text:p>Cancer differentiation</text:p>
          </table:table-cell>
          <table:table-cell office:value-type="string" table:number-columns-spanned="1" table:number-rows-spanned="5" table:style-name="ce7">
            <text:p>MANDATOR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Wel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oder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/not specifi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stology 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t</text:p>
          </table:table-cell>
          <table:table-cell office:value-type="string" table:number-columns-spanned="1" table:number-rows-spanned="3" table:style-name="ce6">
            <text:p>T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/cannot specif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n</text:p>
          </table:table-cell>
          <table:table-cell office:value-type="string" table:number-columns-spanned="1" table:number-rows-spanned="3" table:style-name="ce7">
            <text:p>N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/cannot specif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m</text:p>
          </table:table-cell>
          <table:table-cell office:value-type="string" table:number-columns-spanned="1" table:number-rows-spanned="3" table:style-name="ce6">
            <text:p>M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/cannot specif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overall_stage</text:p>
          </table:table-cell>
          <table:table-cell office:value-type="string" table:number-columns-spanned="1" table:number-rows-spanned="3" table:style-name="ce7">
            <text:p>Overall stage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/cannot specif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4" table:style-name="ce6">
            <text:p>peugic_diagnosis_test</text:p>
          </table:table-cell>
          <table:table-cell office:value-type="string" table:number-columns-spanned="1" table:number-rows-spanned="14" table:style-name="ce6">
            <text:p>Test that led to cancer diagnosis</text:p>
          </table:table-cell>
          <table:table-cell office:value-type="string" table:number-columns-spanned="1" table:number-rows-spanned="14" table:style-name="ce6">
            <text:p>MANDATORY</text:p>
          </table:table-cell>
          <table:table-cell office:value-type="string" table:number-columns-spanned="1" table:number-rows-spanned="14" table:style-name="ce6">
            <text:p>STRING</text:p>
          </table:table-cell>
          <table:table-cell office:value-type="string" table:style-name="ce3">
            <text:p>Upper GI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Endoscopic ultrasoun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ERCP (Endoscopic Retrograde Cholangiopancreatography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arium swallow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arium me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T sca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apar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ymph node sampl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cidental finding non-GI investig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ET sca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ost-morte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und in resected specime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diagnosis_test_other</text:p>
          </table:table-cell>
          <table:table-cell office:value-type="string" table:style-name="ce4">
            <text:p>Please specify other test that led to cancer diagnosis</text:p>
          </table:table-cell>
          <table:table-cell office:value-type="string" table:style-name="ce4">
            <text:p>MANDATORY IF peugic_diagnosis_tes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diagnosis_endoscopy</text:p>
          </table:table-cell>
          <table:table-cell office:value-type="string" table:number-columns-spanned="1" table:number-rows-spanned="2" table:style-name="ce6">
            <text:p>Endoscopy within 3 months of cancer diagnosis</text:p>
          </table:table-cell>
          <table:table-cell office:value-type="string" table:number-columns-spanned="1" table:number-rows-spanned="2" table:style-name="ce6">
            <text:p>MANDATORY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2" table:style-name="ce7">
            <text:p>peugic_diagnosis_presentation</text:p>
          </table:table-cell>
          <table:table-cell office:value-type="string" table:number-columns-spanned="1" table:number-rows-spanned="12" table:style-name="ce7">
            <text:p>Symptoms/mode of presentation/endoscopy indication</text:p>
          </table:table-cell>
          <table:table-cell office:value-type="string" table:number-columns-spanned="1" table:number-rows-spanned="12" table:style-name="ce7">
            <text:p>MANDATORY IF peugic_diagnosis_endoscopy=Yes</text:p>
          </table:table-cell>
          <table:table-cell office:value-type="string" table:number-columns-spanned="1" table:number-rows-spanned="12" table:style-name="ce7">
            <text:p>STRING</text:p>
          </table:table-cell>
          <table:table-cell office:value-type="string" table:style-name="ce4">
            <text:p>Symptom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creen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endoscopy for 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endoscopy for cancer associated lesion (oesophageal ulcer, oesophageal stricture, severe oesophagitis, gastric ulcer, gastric stricture, duodenal strictur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endoscopy for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peat endoscopy as previous endoscopy inadequ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lanned endoscopic 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normal imag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tosponge suggests dysplasia or neo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3" table:style-name="ce6">
            <text:p>peugic_diagnosis_presentation_symptoms</text:p>
          </table:table-cell>
          <table:table-cell office:value-type="string" table:number-columns-spanned="1" table:number-rows-spanned="13" table:style-name="ce6">
            <text:p>Symptoms</text:p>
          </table:table-cell>
          <table:table-cell office:value-type="string" table:number-columns-spanned="1" table:number-rows-spanned="13" table:style-name="ce6">
            <text:p>MANDATORY IF peugic_diagnosis_presentation=Symptoms</text:p>
          </table:table-cell>
          <table:table-cell office:value-type="string" table:number-columns-spanned="1" table:number-rows-spanned="13" table:style-name="ce6">
            <text:p>STRING</text:p>
          </table:table-cell>
          <table:table-cell office:value-type="string" table:style-name="ce3">
            <text:p>Weight lo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ysphag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naem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bdominal ma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flux symptom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 dyspep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bdominal pai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norex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Vomit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I bleed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od bolus obstruc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outlet obstruc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diagnosis_anaemia</text:p>
          </table:table-cell>
          <table:table-cell office:value-type="string" table:number-columns-spanned="1" table:number-rows-spanned="2" table:style-name="ce7">
            <text:p>Evidence of iron deficiency (e.g. low ferritin)</text:p>
          </table:table-cell>
          <table:table-cell office:value-type="string" table:number-columns-spanned="1" table:number-rows-spanned="2" table:style-name="ce7">
            <text:p>MANDATORY IF peugic_diagnosis_presentation_symptoms=Anaemia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symptom_other</text:p>
          </table:table-cell>
          <table:table-cell office:value-type="string" table:style-name="ce3">
            <text:p>Please specify other symptom</text:p>
          </table:table-cell>
          <table:table-cell office:value-type="string" table:style-name="ce3">
            <text:p>MANDATORY IF peugic_diagnosis_presentation_symptoms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diagnosis_presentatation_surveillance</text:p>
          </table:table-cell>
          <table:table-cell office:value-type="string" table:number-columns-spanned="1" table:number-rows-spanned="6" table:style-name="ce7">
            <text:p>Reason for surveillance</text:p>
          </table:table-cell>
          <table:table-cell office:value-type="string" table:number-columns-spanned="1" table:number-rows-spanned="6" table:style-name="ce7">
            <text:p>MANDATORY IF peugic_diagnosis_presentation=Surveillance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Surveillance 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gastric atrophy/intestinal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hereditary cancer risk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arices surveill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squamous cell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4" table:style-name="ce6">
            <text:p>peugic_diagnosis_presentation_surveillance_hereditary</text:p>
          </table:table-cell>
          <table:table-cell office:value-type="string" table:number-columns-spanned="1" table:number-rows-spanned="14" table:style-name="ce6">
            <text:p>Hereditary cancer syndrome</text:p>
          </table:table-cell>
          <table:table-cell office:value-type="string" table:number-columns-spanned="1" table:number-rows-spanned="14" table:style-name="ce6">
            <text:p>MANDATORY IF peugic_diagnosis_presentatation_surveillance=Surveillance hereditary cancer risk </text:p>
          </table:table-cell>
          <table:table-cell office:value-type="string" table:number-columns-spanned="1" table:number-rows-spanned="14" table:style-name="ce6">
            <text:p>STRING</text:p>
          </table:table-cell>
          <table:table-cell office:value-type="string" table:style-name="ce3">
            <text:p>Bloom syndrom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ystic fibros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milial adenomatous polyposis (FAP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milial 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milial intestinal gastric cancer (FIGC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nconi anem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adenocarcinoma and proximal polyposis of the stomach (GAPPS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ereditary breast and ovarian cancer (HBOC) syndrome (BRCA1, BRCA2 mutations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ereditary diffuse gastric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i-Fraumeni syndrom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ynch syndrome (hereditary non-polyposis colorectal cancer, HNPCC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eutz-Jeghers syndrom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ylosis (Howel-Evans syndrom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esentation_surveillance_hereditary_other</text:p>
          </table:table-cell>
          <table:table-cell office:value-type="string" table:style-name="ce4">
            <text:p>Please specify other hereditary cancer syndrome</text:p>
          </table:table-cell>
          <table:table-cell office:value-type="string" table:style-name="ce4">
            <text:p>MANDATORY IF peugic_diagnosis_presentation_surveillance_hereditary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surveillance_other</text:p>
          </table:table-cell>
          <table:table-cell office:value-type="string" table:style-name="ce3">
            <text:p>Please specify other reason for surveillance</text:p>
          </table:table-cell>
          <table:table-cell office:value-type="string" table:style-name="ce3">
            <text:p>MANDATORY IF peugic_diagnosis_presentatation_surveillance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diagnosis_presentation_screening</text:p>
          </table:table-cell>
          <table:table-cell office:value-type="string" table:number-columns-spanned="1" table:number-rows-spanned="7" table:style-name="ce7">
            <text:p>Reason for screening</text:p>
          </table:table-cell>
          <table:table-cell office:value-type="string" table:number-columns-spanned="1" table:number-rows-spanned="7" table:style-name="ce7">
            <text:p>MANDATORY IF peugic_diagnosis_presentation=Screening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tosponge suggests 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ic atrophy/intestinal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story head and neck or lung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aric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ereditary cancer risk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screening_other</text:p>
          </table:table-cell>
          <table:table-cell office:value-type="string" table:style-name="ce3">
            <text:p>Please specify other reason for screening</text:p>
          </table:table-cell>
          <table:table-cell office:value-type="string" table:style-name="ce3">
            <text:p>MANDATORY IF peugic_diagnosis_presentation_screening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diagnosis_presentation_focal_lesion</text:p>
          </table:table-cell>
          <table:table-cell office:value-type="string" table:number-columns-spanned="1" table:number-rows-spanned="2" table:style-name="ce7">
            <text:p>Focal lesion</text:p>
          </table:table-cell>
          <table:table-cell office:value-type="string" table:number-columns-spanned="1" table:number-rows-spanned="2" table:style-name="ce7">
            <text:p>MANDATORY IF peugic_diagnosis_presentation=Follow up endoscopy for focal lesion 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Focal lesion in same region of oesophagus/stomach/duodenum as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cal lesion in different region of oesophagus/stomach/duodenum from canc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diagnosis_presentation_cancer_lesion</text:p>
          </table:table-cell>
          <table:table-cell office:value-type="string" table:number-columns-spanned="1" table:number-rows-spanned="8" table:style-name="ce6">
            <text:p>Cancer associated lesion</text:p>
          </table:table-cell>
          <table:table-cell office:value-type="string" table:number-columns-spanned="1" table:number-rows-spanned="8" table:style-name="ce6">
            <text:p>MANDATORY IF peugic_diagnosis_presentation=Follow up endoscopy for 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Oesophageal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esophgeal st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evere oesophagit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llow up post endoscopic treatment of gastric/oesophageal/duodenal dysplasia/neo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diagnosis_presentation_cancer_lesion_other</text:p>
          </table:table-cell>
          <table:table-cell office:value-type="string" table:style-name="ce4">
            <text:p>Please specify other cancer associated lesion</text:p>
          </table:table-cell>
          <table:table-cell office:value-type="string" table:style-name="ce4">
            <text:p>MANDATORY IF peugic_diagnosis_presentation_cancer_lesi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iagnosis_presentation_dysplasia</text:p>
          </table:table-cell>
          <table:table-cell office:value-type="string" table:number-columns-spanned="1" table:number-rows-spanned="3" table:style-name="ce6">
            <text:p>Type of dysplasia</text:p>
          </table:table-cell>
          <table:table-cell office:value-type="string" table:number-columns-spanned="1" table:number-rows-spanned="3" table:style-name="ce6">
            <text:p>MANDATORY IF peugic_diagnosis_presentation=Follow up endoscopy for dysplasia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9" table:style-name="ce7">
            <text:p>peugic_diagnosis_presentation_inadequacy</text:p>
          </table:table-cell>
          <table:table-cell office:value-type="string" table:number-columns-spanned="1" table:number-rows-spanned="9" table:style-name="ce7">
            <text:p>Reason for inadequacy of previous endoscopy</text:p>
          </table:table-cell>
          <table:table-cell office:value-type="string" table:number-columns-spanned="1" table:number-rows-spanned="9" table:style-name="ce7">
            <text:p>MANDATORY IF peugic_diagnosis_presentation=Repeat endoscopy as previous endoscopy inadequate</text:p>
          </table:table-cell>
          <table:table-cell office:value-type="string" table:number-columns-spanned="1" table:number-rows-spanned="9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adequate biopsy sampl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presentation_inadequacy_other</text:p>
          </table:table-cell>
          <table:table-cell office:value-type="string" table:style-name="ce3">
            <text:p>Please specify other reason for inadequacy of previous endoscopy</text:p>
          </table:table-cell>
          <table:table-cell office:value-type="string" table:style-name="ce3">
            <text:p>MANDATORY IF peugic_diagnosis_presentation_inadequacy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diagnosis_presentation_planned</text:p>
          </table:table-cell>
          <table:table-cell office:value-type="string" table:number-columns-spanned="1" table:number-rows-spanned="2" table:style-name="ce7">
            <text:p>Reason for planned endoscopic therapy</text:p>
          </table:table-cell>
          <table:table-cell office:value-type="string" table:number-columns-spanned="1" table:number-rows-spanned="2" table:style-name="ce7">
            <text:p>MANDATORY IF peugic_diagnosis_presentation=Planned endoscopic therapy 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Endoscopic therapy of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diagnosis_presentation_planned_dysplasia</text:p>
          </table:table-cell>
          <table:table-cell office:value-type="string" table:number-columns-spanned="1" table:number-rows-spanned="2" table:style-name="ce6">
            <text:p>Type of dysplasia</text:p>
          </table:table-cell>
          <table:table-cell office:value-type="string" table:number-columns-spanned="1" table:number-rows-spanned="2" table:style-name="ce6">
            <text:p>MANDATORY IF peugic_diagnosis_presentation_planned=Endoscopic therapy of dysplasia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diagnosis_presentation_planned_therapy</text:p>
          </table:table-cell>
          <table:table-cell office:value-type="string" table:number-columns-spanned="1" table:number-rows-spanned="5" table:style-name="ce7">
            <text:p>Type of endoscopic therapy</text:p>
          </table:table-cell>
          <table:table-cell office:value-type="string" table:number-columns-spanned="1" table:number-rows-spanned="5" table:style-name="ce7">
            <text:p>MANDATORY IF peugic_diagnosis_presentation_planned=Endoscopic therapy of dysplasia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EMR (Endoscopic Mucosal Re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SD (Endoscopic Submucosal Dis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lation - RFA (Radiofrequency Abla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lation - APC (Argon Plasma Coagula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presentation_planned_therapy_other</text:p>
          </table:table-cell>
          <table:table-cell office:value-type="string" table:style-name="ce3">
            <text:p>Please specify other type of endoscopic therapy</text:p>
          </table:table-cell>
          <table:table-cell office:value-type="string" table:style-name="ce3">
            <text:p>MANDATORY IF peugic_diagnosis_presentation_planned_therapy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diagnosis_presentation_planned_other</text:p>
          </table:table-cell>
          <table:table-cell office:value-type="string" table:style-name="ce4">
            <text:p>Please specify other reason for planned endoscopic therapy</text:p>
          </table:table-cell>
          <table:table-cell office:value-type="string" table:style-name="ce4">
            <text:p>MANDATORY IF peugic_diagnosis_presentation_planned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diagnosis_presentation_other</text:p>
          </table:table-cell>
          <table:table-cell office:value-type="string" table:style-name="ce3">
            <text:p>Please specify other reason for endoscopy that led to cancer diagnosis</text:p>
          </table:table-cell>
          <table:table-cell office:value-type="string" table:style-name="ce3">
            <text:p>MANDATORY IF peugic_diagnosis_presentati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diagnosis_endoscopy_classification</text:p>
          </table:table-cell>
          <table:table-cell office:value-type="string" table:number-columns-spanned="1" table:number-rows-spanned="2" table:style-name="ce7">
            <text:p>Endoscopy classification</text:p>
          </table:table-cell>
          <table:table-cell office:value-type="string" table:number-columns-spanned="1" table:number-rows-spanned="2" table:style-name="ce7">
            <text:p>MANDATORY IF peugic_diagnosis_endoscopy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In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utpatient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diagnosis_endoscopy_classification_inpatient</text:p>
          </table:table-cell>
          <table:table-cell office:value-type="string" table:number-columns-spanned="1" table:number-rows-spanned="5" table:style-name="ce6">
            <text:p>Type of inpatient</text:p>
          </table:table-cell>
          <table:table-cell office:value-type="string" table:number-columns-spanned="1" table:number-rows-spanned="5" table:style-name="ce6">
            <text:p>MANDATORY IF peugic_diagnosis_endoscopy_classification=Inpatient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Emergenc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Urgent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outine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herapeu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diagnosis_classification_inpatient_other</text:p>
          </table:table-cell>
          <table:table-cell office:value-type="string" table:style-name="ce4">
            <text:p>Please specify other type of inpatient</text:p>
          </table:table-cell>
          <table:table-cell office:value-type="string" table:style-name="ce4">
            <text:p>MANDATORY IF peugic_diagnosis_endoscopy_classification_inpati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6">
            <text:p>peugic_diagnosis_endoscopy_classification_outpatient</text:p>
          </table:table-cell>
          <table:table-cell office:value-type="string" table:number-columns-spanned="1" table:number-rows-spanned="7" table:style-name="ce6">
            <text:p>Type of outpatient</text:p>
          </table:table-cell>
          <table:table-cell office:value-type="string" table:number-columns-spanned="1" table:number-rows-spanned="7" table:style-name="ce6">
            <text:p>MANDATORY IF peugic_diagnosis_endoscopy_classification=Outpatient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Urgent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wo week wai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outine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llow up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urveill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herapeu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diagnosis_endoscopy_classification_outpatient_other</text:p>
          </table:table-cell>
          <table:table-cell office:value-type="string" table:style-name="ce4">
            <text:p>Please specify other type of outpatient</text:p>
          </table:table-cell>
          <table:table-cell office:value-type="string" table:style-name="ce4">
            <text:p>MANDATORY IF peugic_diagnosis_endoscopy_classification_outpati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diagnosis_endoscopy_cancer_diagnosis</text:p>
          </table:table-cell>
          <table:table-cell office:value-type="string" table:number-columns-spanned="1" table:number-rows-spanned="2" table:style-name="ce6">
            <text:p>Cancer diagnosed at this endoscopy</text:p>
          </table:table-cell>
          <table:table-cell office:value-type="string" table:number-columns-spanned="1" table:number-rows-spanned="2" table:style-name="ce6">
            <text:p>MANDATORY IF peugic_diagnosis_endoscopy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diagnosis_tumour_size_available</text:p>
          </table:table-cell>
          <table:table-cell office:value-type="string" table:number-columns-spanned="1" table:number-rows-spanned="2" table:style-name="ce7">
            <text:p>Tumour size availabl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diagnosis_tumour_size</text:p>
          </table:table-cell>
          <table:table-cell office:value-type="string" table:number-columns-spanned="1" table:number-rows-spanned="2" table:style-name="ce6">
            <text:p>Tumour size (mm)</text:p>
          </table:table-cell>
          <table:table-cell office:value-type="string" table:number-columns-spanned="1" table:number-rows-spanned="2" table:style-name="ce6">
            <text:p>MANDATORY IF peugic_diagnosis_tumour_size_available=Yes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diganosis_tumour_size_procedure</text:p>
          </table:table-cell>
          <table:table-cell office:value-type="string" table:number-columns-spanned="1" table:number-rows-spanned="3" table:style-name="ce7">
            <text:p>Event where tumour size was measured</text:p>
          </table:table-cell>
          <table:table-cell office:value-type="string" table:number-columns-spanned="1" table:number-rows-spanned="3" table:style-name="ce7">
            <text:p>MANDATORY IF peugic_diagnosis_tumour_size_available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Patholog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ag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ndoscopy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iagnosis_treatment_intent</text:p>
          </table:table-cell>
          <table:table-cell office:value-type="string" table:number-columns-spanned="1" table:number-rows-spanned="3" table:style-name="ce6">
            <text:p>Cancer treatment intent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Curativ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lliativ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diagnosis_treatment</text:p>
          </table:table-cell>
          <table:table-cell office:value-type="string" table:number-columns-spanned="1" table:number-rows-spanned="7" table:style-name="ce7">
            <text:p>Cancer treatment received</text:p>
          </table:table-cell>
          <table:table-cell office:value-type="string" table:number-columns-spanned="1" table:number-rows-spanned="7" table:style-name="ce7">
            <text:p>MANDATORY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Endoscopic resec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gical resec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adio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hemo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mmuno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active treatm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diagnosis_endoscopy_resection</text:p>
          </table:table-cell>
          <table:table-cell office:value-type="string" table:number-columns-spanned="1" table:number-rows-spanned="2" table:style-name="ce6">
            <text:p>Endoscopic resection type</text:p>
          </table:table-cell>
          <table:table-cell office:value-type="string" table:number-columns-spanned="1" table:number-rows-spanned="2" table:style-name="ce6">
            <text:p>MANDATORY IF peugic_diagnosis_treatment=Endoscopic resection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EMR (Endoscopic Mucosal Re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ESD (Endoscopic Submucosal Dissection)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Index endoscopy details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endoscopy_time</text:p>
          </table:table-cell>
          <table:table-cell office:value-type="string" table:number-columns-spanned="1" table:number-rows-spanned="2" table:style-name="ce6">
            <text:p>Time of endoscopy</text:p>
          </table:table-cell>
          <table:table-cell office:value-type="string" table:number-columns-spanned="1" table:number-rows-spanned="2" table:style-name="ce6">
            <text:p>MANDATORY</text:p>
          </table:table-cell>
          <table:table-cell office:value-type="string" table:style-name="ce3">
            <text:p>TIME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endoscopist_name</text:p>
          </table:table-cell>
          <table:table-cell office:value-type="string" table:number-columns-spanned="1" table:number-rows-spanned="2" table:style-name="ce7">
            <text:p>Endoscopist nam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endoscopist_code</text:p>
          </table:table-cell>
          <table:table-cell office:value-type="string" table:number-columns-spanned="1" table:number-rows-spanned="3" table:style-name="ce6">
            <text:p>Endoscopist GMC/NMC code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available as not nurse or docto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2" table:style-name="ce7">
            <text:p>peugic_index_endoscopist_role</text:p>
          </table:table-cell>
          <table:table-cell office:value-type="string" table:number-columns-spanned="1" table:number-rows-spanned="12" table:style-name="ce7">
            <text:p>Endoscopist role/specialty</text:p>
          </table:table-cell>
          <table:table-cell office:value-type="string" table:number-columns-spanned="1" table:number-rows-spanned="12" table:style-name="ce7">
            <text:p>MANDATORY</text:p>
          </table:table-cell>
          <table:table-cell office:value-type="string" table:number-columns-spanned="1" table:number-rows-spanned="12" table:style-name="ce7">
            <text:p>STRING</text:p>
          </table:table-cell>
          <table:table-cell office:value-type="string" table:style-name="ce4">
            <text:p>Gastroenterology consulta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edical consultant other than gastroenterolog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gical consulta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oenterology SpR (Specialist Registrar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gical SpR (Specialist Registrar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AS (Specialty And Specialist) docto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linical (non-medical) endoscopis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cum consulta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P (General Practitioner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utsourcing company doctor (any role or specialty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index_endoscopist_role_surgical</text:p>
          </table:table-cell>
          <table:table-cell office:value-type="string" table:number-columns-spanned="1" table:number-rows-spanned="4" table:style-name="ce6">
            <text:p>Surgical sub-specialty</text:p>
          </table:table-cell>
          <table:table-cell office:value-type="string" table:number-columns-spanned="1" table:number-rows-spanned="4" table:style-name="ce6">
            <text:p>MANDATORY IF peugic_index_endoscopist_role=Surgical consultant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Upper gastroenterology surger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olorectal surger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ENT (Ear, Nose and Throat) surger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endoscopist_role_surgical_other</text:p>
          </table:table-cell>
          <table:table-cell office:value-type="string" table:style-name="ce4">
            <text:p>Please specify other surgical sub-speciality</text:p>
          </table:table-cell>
          <table:table-cell office:value-type="string" table:style-name="ce4">
            <text:p>MANDATORY IF peugic_index_endoscopist_role_surgical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endoscopist_role_nonmedical</text:p>
          </table:table-cell>
          <table:table-cell office:value-type="string" table:number-columns-spanned="1" table:number-rows-spanned="2" table:style-name="ce6">
            <text:p>Profession of non-medical endoscopist</text:p>
          </table:table-cell>
          <table:table-cell office:value-type="string" table:number-columns-spanned="1" table:number-rows-spanned="2" table:style-name="ce6">
            <text:p>MANDATORY IF peugic_index_endoscopist_role=Clinical (non-medical) endoscopist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Nurs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linician other than nurse or docto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endoscopist_role_nonmedical_other</text:p>
          </table:table-cell>
          <table:table-cell office:value-type="string" table:style-name="ce4">
            <text:p>Please specify profession of other non-medical endoscopist</text:p>
          </table:table-cell>
          <table:table-cell office:value-type="string" table:style-name="ce4">
            <text:p>MANDATORY IF peugic_index_endoscopist_role_nonmedical=Clinician other than nurse or docto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endoscopist_role_other</text:p>
          </table:table-cell>
          <table:table-cell office:value-type="string" table:style-name="ce3">
            <text:p>Please specify other endoscopist role/specialty</text:p>
          </table:table-cell>
          <table:table-cell office:value-type="string" table:style-name="ce3">
            <text:p>MANDATORY IF peugic_index_endoscopist_role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training_episode</text:p>
          </table:table-cell>
          <table:table-cell office:value-type="string" table:number-columns-spanned="1" table:number-rows-spanned="3" table:style-name="ce7">
            <text:p>Training episode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training_episode_trainee</text:p>
          </table:table-cell>
          <table:table-cell office:value-type="string" table:number-columns-spanned="1" table:number-rows-spanned="3" table:style-name="ce6">
            <text:p>Trainee involvement</text:p>
          </table:table-cell>
          <table:table-cell office:value-type="string" table:number-columns-spanned="1" table:number-rows-spanned="3" table:style-name="ce6">
            <text:p>MANDATORY IF peugic_index_training_episode=Ye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Trainee physically involved in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rainee not physically involved in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2" table:style-name="ce7">
            <text:p>peugic_index_presentation</text:p>
          </table:table-cell>
          <table:table-cell office:value-type="string" table:number-columns-spanned="1" table:number-rows-spanned="12" table:style-name="ce7">
            <text:p>Symptoms/mode of presentation/endoscopy indication</text:p>
          </table:table-cell>
          <table:table-cell office:value-type="string" table:number-columns-spanned="1" table:number-rows-spanned="12" table:style-name="ce7">
            <text:p>MANDATORY</text:p>
          </table:table-cell>
          <table:table-cell office:value-type="string" table:number-columns-spanned="1" table:number-rows-spanned="12" table:style-name="ce7">
            <text:p>STRING</text:p>
          </table:table-cell>
          <table:table-cell office:value-type="string" table:style-name="ce4">
            <text:p>Symptom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creen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endoscopy for 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endoscopy for cancer associated lesion (oesophageal ulcer, oesophageal stricture, severe oesophagitis, gastric ulcer, gastric stricture, duodenal strictur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llow up endoscopy for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Repeat endoscopy as previous endoscopy inadequ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lanned endoscopic 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normal imag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tosponge suggests dysplasia or neo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3" table:style-name="ce6">
            <text:p>peugic_index_presentation_symptoms</text:p>
          </table:table-cell>
          <table:table-cell office:value-type="string" table:number-columns-spanned="1" table:number-rows-spanned="13" table:style-name="ce6">
            <text:p>Symptoms</text:p>
          </table:table-cell>
          <table:table-cell office:value-type="string" table:number-columns-spanned="1" table:number-rows-spanned="13" table:style-name="ce6">
            <text:p>MANDATORY IF peugic_index_presentation=Symptoms</text:p>
          </table:table-cell>
          <table:table-cell office:value-type="string" table:number-columns-spanned="1" table:number-rows-spanned="13" table:style-name="ce6">
            <text:p>STRING</text:p>
          </table:table-cell>
          <table:table-cell office:value-type="string" table:style-name="ce3">
            <text:p>Weight lo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ysphag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naem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bdominal ma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flux symptom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 dyspep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bdominal pai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norex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Vomit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I bleed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od bolus obstruc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outlet obstruc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sentation_symptoms_anaemia</text:p>
          </table:table-cell>
          <table:table-cell office:value-type="string" table:number-columns-spanned="1" table:number-rows-spanned="2" table:style-name="ce7">
            <text:p>Evidence of iron deficiency (e.g. low ferritin)</text:p>
          </table:table-cell>
          <table:table-cell office:value-type="string" table:number-columns-spanned="1" table:number-rows-spanned="2" table:style-name="ce7">
            <text:p>MANDATORY IF peugic_index_presentation_symptoms=Anaemia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sentation_symptoms_other</text:p>
          </table:table-cell>
          <table:table-cell office:value-type="string" table:style-name="ce3">
            <text:p>Please specify other symptom</text:p>
          </table:table-cell>
          <table:table-cell office:value-type="string" table:style-name="ce3">
            <text:p>MANDATORY IF peugic_index_presentation_symptoms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presentation_surveillance</text:p>
          </table:table-cell>
          <table:table-cell office:value-type="string" table:number-columns-spanned="1" table:number-rows-spanned="6" table:style-name="ce7">
            <text:p>Reason for surveillance</text:p>
          </table:table-cell>
          <table:table-cell office:value-type="string" table:number-columns-spanned="1" table:number-rows-spanned="6" table:style-name="ce7">
            <text:p>MANDATORY IF peugic_index_presentation=Surveillance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Surveillance 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gastric atrophy/intestinal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hereditary cancer risk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arices surveill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urveillance squamous cell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presentation_surveillance_barretts_diagnosis</text:p>
          </table:table-cell>
          <table:table-cell office:value-type="string" table:number-columns-spanned="1" table:number-rows-spanned="3" table:style-name="ce6">
            <text:p>Barretts oesophagus diagnosis within a year of index endoscopy</text:p>
          </table:table-cell>
          <table:table-cell office:value-type="string" table:number-columns-spanned="1" table:number-rows-spanned="3" table:style-name="ce6">
            <text:p>MANDATORY IF peugic_index_presentation_surveillance=Surveillance Barretts oesophagus 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esentation_surveillance_barretts_diagnosis_months</text:p>
          </table:table-cell>
          <table:table-cell office:value-type="string" table:style-name="ce4">
            <text:p>Number of months between Barretts oesophagus diagnosis and index endoscopy</text:p>
          </table:table-cell>
          <table:table-cell office:value-type="string" table:style-name="ce4">
            <text:p>MANDATORY IF peugic_index_presentation_surveillance_barretts_diagnosis=Ye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presentation_surveillance_gastric_diagnosis</text:p>
          </table:table-cell>
          <table:table-cell office:value-type="string" table:number-columns-spanned="1" table:number-rows-spanned="3" table:style-name="ce6">
            <text:p>Gastric atrophy/intestinal metaplasia diagnosis within a year of index endoscopy</text:p>
          </table:table-cell>
          <table:table-cell office:value-type="string" table:number-columns-spanned="1" table:number-rows-spanned="3" table:style-name="ce6">
            <text:p>MANDATORY IF peugic_index_presentation_surveillance=Surveillance gastric atrophy/intestinal metaplasia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esentation_surveillance_gastric_diagnosis_months</text:p>
          </table:table-cell>
          <table:table-cell office:value-type="string" table:style-name="ce4">
            <text:p>Number of months between gastric atrophy/intestinal metaplasia diagnosis and index endoscopy</text:p>
          </table:table-cell>
          <table:table-cell office:value-type="string" table:style-name="ce4">
            <text:p>MANDATORY IF peugic_index_presentation_surveillance_gastric_diagnosis=Ye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sentation_surveillance_other</text:p>
          </table:table-cell>
          <table:table-cell office:value-type="string" table:style-name="ce3">
            <text:p>Please specify other reason for surveillance</text:p>
          </table:table-cell>
          <table:table-cell office:value-type="string" table:style-name="ce3">
            <text:p>MANDATORY IF peugic_index_presentation_surveillance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index_presentation_screening</text:p>
          </table:table-cell>
          <table:table-cell office:value-type="string" table:number-columns-spanned="1" table:number-rows-spanned="7" table:style-name="ce7">
            <text:p>Reason for screening</text:p>
          </table:table-cell>
          <table:table-cell office:value-type="string" table:number-columns-spanned="1" table:number-rows-spanned="7" table:style-name="ce7">
            <text:p>MANDATORY IF peugic_index_presentation=Screening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ytosponge suggests 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ic atrophy/intestinal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story head and neck or lung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Varic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ereditary cancer risk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4" table:style-name="ce6">
            <text:p>peugic_index_presentation_screening_hereditary</text:p>
          </table:table-cell>
          <table:table-cell office:value-type="string" table:number-columns-spanned="1" table:number-rows-spanned="14" table:style-name="ce6">
            <text:p>Hereditary cancer syndrome</text:p>
          </table:table-cell>
          <table:table-cell office:value-type="string" table:number-columns-spanned="1" table:number-rows-spanned="14" table:style-name="ce6">
            <text:p>MANDATORY IF peugic_index_presentation_screening=Hereditary cancer risk</text:p>
          </table:table-cell>
          <table:table-cell office:value-type="string" table:number-columns-spanned="1" table:number-rows-spanned="14" table:style-name="ce6">
            <text:p>STRING</text:p>
          </table:table-cell>
          <table:table-cell office:value-type="string" table:style-name="ce3">
            <text:p>Bloom syndrom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ystic fibros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milial adenomatous polyposis (FAP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milial 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milial intestinal gastric cancer (FIGC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nconi anem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adenocarcinoma and proximal polyposis of the stomach (GAPPS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ereditary breast and ovarian cancer (HBOC) syndrome (BRCA1, BRCA2 mutations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ereditary diffuse gastric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i-Fraumeni syndrom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ynch syndrome (hereditary non-polyposis colorectal cancer, HNPCC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eutz-Jeghers syndrom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ylosis (Howel-Evans syndrom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esentation_screening_hereditary_other</text:p>
          </table:table-cell>
          <table:table-cell office:value-type="string" table:style-name="ce4">
            <text:p>Please specify other hereditary cancer syndrome</text:p>
          </table:table-cell>
          <table:table-cell office:value-type="string" table:style-name="ce4">
            <text:p>MANDATORY IF peugic_index_presentation_screening_hereditary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screening_other</text:p>
          </table:table-cell>
          <table:table-cell office:value-type="string" table:style-name="ce3">
            <text:p>Please specify other reason for screening</text:p>
          </table:table-cell>
          <table:table-cell office:value-type="string" table:style-name="ce3">
            <text:p>MANDATORY IF peugic_index_presentation_screening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sentation_focal_lesion_location</text:p>
          </table:table-cell>
          <table:table-cell office:value-type="string" table:number-columns-spanned="1" table:number-rows-spanned="2" table:style-name="ce7">
            <text:p>Location of focal lesion</text:p>
          </table:table-cell>
          <table:table-cell office:value-type="string" table:number-columns-spanned="1" table:number-rows-spanned="2" table:style-name="ce7">
            <text:p>MANDATORY IF peugic_index_presentation=Follow up endoscopy for focal lesion 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Focal lesion in same region of oesophagus/stomach/duodenum as can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cal lesion in different region of oesophagus/stomach/duodenum from canc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index_presentation_cancer_lesion</text:p>
          </table:table-cell>
          <table:table-cell office:value-type="string" table:number-columns-spanned="1" table:number-rows-spanned="8" table:style-name="ce6">
            <text:p>Type of cancer associated lesion</text:p>
          </table:table-cell>
          <table:table-cell office:value-type="string" table:number-columns-spanned="1" table:number-rows-spanned="8" table:style-name="ce6">
            <text:p>MANDATORY IF peugic_index_presentation=Follow up endoscopy for 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Oesophageal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esophgeal st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evere oesophagit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llow up post endoscopic treatment of gastric/oesophageal/duodenal dysplasia/neo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esentation_focal_cancer_lesion_other</text:p>
          </table:table-cell>
          <table:table-cell office:value-type="string" table:style-name="ce4">
            <text:p>Please specify other focal or cancer associated lesion</text:p>
          </table:table-cell>
          <table:table-cell office:value-type="string" table:style-name="ce4">
            <text:p>MANDATORY IF peugic_index_presentation_cancer_lesi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presentation_dysplasia</text:p>
          </table:table-cell>
          <table:table-cell office:value-type="string" table:number-columns-spanned="1" table:number-rows-spanned="3" table:style-name="ce6">
            <text:p>Type of dysplasia</text:p>
          </table:table-cell>
          <table:table-cell office:value-type="string" table:number-columns-spanned="1" table:number-rows-spanned="3" table:style-name="ce6">
            <text:p>MANDATORY IF peugic_index_presentation=Follow up endoscopy for dysplasia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9" table:style-name="ce7">
            <text:p>peugic_index_presentation_inadequacy</text:p>
          </table:table-cell>
          <table:table-cell office:value-type="string" table:number-columns-spanned="1" table:number-rows-spanned="9" table:style-name="ce7">
            <text:p>Reason for inadequacy of previous endoscopy</text:p>
          </table:table-cell>
          <table:table-cell office:value-type="string" table:number-columns-spanned="1" table:number-rows-spanned="9" table:style-name="ce7">
            <text:p>MANDATORY IF peugic_index_presentation=Repeat endoscopy as previous endoscopy inadequate</text:p>
          </table:table-cell>
          <table:table-cell office:value-type="string" table:number-columns-spanned="1" table:number-rows-spanned="9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adequate biopsy sampl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sentation_inadequacy_other</text:p>
          </table:table-cell>
          <table:table-cell office:value-type="string" table:style-name="ce3">
            <text:p>Please specify other reason for inadequacy of previous endoscopy</text:p>
          </table:table-cell>
          <table:table-cell office:value-type="string" table:style-name="ce3">
            <text:p>MANDATORY IF peugic_index_presentation_inadequacy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sentation_planned</text:p>
          </table:table-cell>
          <table:table-cell office:value-type="string" table:number-columns-spanned="1" table:number-rows-spanned="2" table:style-name="ce7">
            <text:p>Reason for planned endoscopic therapy</text:p>
          </table:table-cell>
          <table:table-cell office:value-type="string" table:number-columns-spanned="1" table:number-rows-spanned="2" table:style-name="ce7">
            <text:p>MANDATORY IF peugic_index_presentation=Planned endoscopic therapy 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Endoscopic therapy of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presentation_planned_dysplasia</text:p>
          </table:table-cell>
          <table:table-cell office:value-type="string" table:number-columns-spanned="1" table:number-rows-spanned="2" table:style-name="ce6">
            <text:p>Type of dysplasia</text:p>
          </table:table-cell>
          <table:table-cell office:value-type="string" table:number-columns-spanned="1" table:number-rows-spanned="2" table:style-name="ce6">
            <text:p>MANDATORY IF peugic_index_presentation_planned=Endoscopic therapy of dysplasia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index_presentation_planned_therapy</text:p>
          </table:table-cell>
          <table:table-cell office:value-type="string" table:number-columns-spanned="1" table:number-rows-spanned="5" table:style-name="ce7">
            <text:p>Type of endoscopic therapy</text:p>
          </table:table-cell>
          <table:table-cell office:value-type="string" table:number-columns-spanned="1" table:number-rows-spanned="5" table:style-name="ce7">
            <text:p>MANDATORY IF peugic_index_presentation_planned=Endoscopic therapy of dysplasia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EMR (Endoscopic Mucosal Re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SD (Endoscopic Submucosal Dis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lation - RFA (Radiofrequency Abla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lation - APC (Argon Plasma Coagula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sentation_planned_therapy_other</text:p>
          </table:table-cell>
          <table:table-cell office:value-type="string" table:style-name="ce3">
            <text:p>Please specify other type of endoscopic therapy</text:p>
          </table:table-cell>
          <table:table-cell office:value-type="string" table:style-name="ce3">
            <text:p>MANDATORY IF peugic_index_presentation_planned_therapy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esentation_planned_other</text:p>
          </table:table-cell>
          <table:table-cell office:value-type="string" table:style-name="ce4">
            <text:p>Please specify other reason for planned endoscopic therapy</text:p>
          </table:table-cell>
          <table:table-cell office:value-type="string" table:style-name="ce4">
            <text:p>MANDATORY IF peugic_index_presentation_planned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sentation_other</text:p>
          </table:table-cell>
          <table:table-cell office:value-type="string" table:style-name="ce3">
            <text:p>Please specify other symptoms/mode of presentation/endoscopy indication</text:p>
          </table:table-cell>
          <table:table-cell office:value-type="string" table:style-name="ce3">
            <text:p>MANDATORY IF peugic_index_presentati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route_intubation</text:p>
          </table:table-cell>
          <table:table-cell office:value-type="string" table:number-columns-spanned="1" table:number-rows-spanned="3" table:style-name="ce7">
            <text:p>Route of intubation</text:p>
          </table:table-cell>
          <table:table-cell office:value-type="string" table:number-columns-spanned="1" table:number-rows-spanned="3" table:style-name="ce7">
            <text:p>MANDATOR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Or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rans-nas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combined_procedure</text:p>
          </table:table-cell>
          <table:table-cell office:value-type="string" table:number-columns-spanned="1" table:number-rows-spanned="3" table:style-name="ce6">
            <text:p>Combined procedure with lower GI endoscopy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endoscopy_classification</text:p>
          </table:table-cell>
          <table:table-cell office:value-type="string" table:number-columns-spanned="1" table:number-rows-spanned="2" table:style-name="ce7">
            <text:p>Endoscopy classification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In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utpatient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index_endoscopy_classification_inpatient</text:p>
          </table:table-cell>
          <table:table-cell office:value-type="string" table:number-columns-spanned="1" table:number-rows-spanned="5" table:style-name="ce6">
            <text:p>Type of inpatient</text:p>
          </table:table-cell>
          <table:table-cell office:value-type="string" table:number-columns-spanned="1" table:number-rows-spanned="5" table:style-name="ce6">
            <text:p>MANDATORY IF peugic_index_endoscopy_classification=Inpatient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Emergenc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Urgent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outine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herapeu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endoscopy_classification_inpatient_other</text:p>
          </table:table-cell>
          <table:table-cell office:value-type="string" table:style-name="ce4">
            <text:p>Please specify other type of inpatient</text:p>
          </table:table-cell>
          <table:table-cell office:value-type="string" table:style-name="ce4">
            <text:p>MANDATORY IF peugic_index_endoscopy_classification_inpati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6">
            <text:p>peugic_index_endoscopy_classification_outpatient</text:p>
          </table:table-cell>
          <table:table-cell office:value-type="string" table:number-columns-spanned="1" table:number-rows-spanned="7" table:style-name="ce6">
            <text:p>Type of outpatient</text:p>
          </table:table-cell>
          <table:table-cell office:value-type="string" table:number-columns-spanned="1" table:number-rows-spanned="7" table:style-name="ce6">
            <text:p>MANDATORY IF peugic_index_endoscopy_classification=Outpatient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Urgent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wo week wai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outine diagnos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llow up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urveill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Therapeuti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endoscopy_classification_outpatient_other</text:p>
          </table:table-cell>
          <table:table-cell office:value-type="string" table:style-name="ce4">
            <text:p>Please specify other type of outpatient</text:p>
          </table:table-cell>
          <table:table-cell office:value-type="string" table:style-name="ce4">
            <text:p>MANDATORY IF peugic_index_endoscopy_classification_outpati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index_endoscope_manufacturer</text:p>
          </table:table-cell>
          <table:table-cell office:value-type="string" table:number-columns-spanned="1" table:number-rows-spanned="5" table:style-name="ce6">
            <text:p>Endoscope manufacturer</text:p>
          </table:table-cell>
          <table:table-cell office:value-type="string" table:number-columns-spanned="1" table:number-rows-spanned="5" table:style-name="ce6">
            <text:p>MANDATORY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Olymp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ujin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entax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endoscope_manufacturer_other</text:p>
          </table:table-cell>
          <table:table-cell office:value-type="string" table:style-name="ce4">
            <text:p>Please specify other endoscope manufacturer</text:p>
          </table:table-cell>
          <table:table-cell office:value-type="string" table:style-name="ce4">
            <text:p>MANDATORY IF peugic_index_endoscope_manufacturer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endoscope_series</text:p>
          </table:table-cell>
          <table:table-cell office:value-type="string" table:number-columns-spanned="1" table:number-rows-spanned="2" table:style-name="ce6">
            <text:p>Endoscope series</text:p>
          </table:table-cell>
          <table:table-cell office:value-type="string" table:number-columns-spanned="1" table:number-rows-spanned="2" table:style-name="ce6">
            <text:p>MANDATORY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index_premed</text:p>
          </table:table-cell>
          <table:table-cell office:value-type="string" table:number-columns-spanned="1" table:number-rows-spanned="7" table:style-name="ce7">
            <text:p>Pre-medication before endoscopy</text:p>
          </table:table-cell>
          <table:table-cell office:value-type="string" table:number-columns-spanned="1" table:number-rows-spanned="7" table:style-name="ce7">
            <text:p>MANDATORY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Throat spr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d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opofo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 (General Anaesthesia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ntonox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premed_sedation_type</text:p>
          </table:table-cell>
          <table:table-cell office:value-type="string" table:number-columns-spanned="1" table:number-rows-spanned="6" table:style-name="ce6">
            <text:p>Type of sedation</text:p>
          </table:table-cell>
          <table:table-cell office:value-type="string" table:number-columns-spanned="1" table:number-rows-spanned="6" table:style-name="ce6">
            <text:p>MANDATORY IF peugic_index_premed=Sedation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Benzodiazepine - Midazola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pioid - Fentany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pioid - Pethidin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 benzodiazepin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 opioi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 sedatio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med_sedation_midazolam_dose</text:p>
          </table:table-cell>
          <table:table-cell office:value-type="string" table:number-columns-spanned="1" table:number-rows-spanned="2" table:style-name="ce7">
            <text:p>Dose of Midazolam (mg)</text:p>
          </table:table-cell>
          <table:table-cell office:value-type="string" table:number-columns-spanned="1" table:number-rows-spanned="2" table:style-name="ce7">
            <text:p>MANDATORY IF peugic_index_premed_sedation_type=Benzodiazepine - Midazolam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premed_sedation_fentanyl_dose</text:p>
          </table:table-cell>
          <table:table-cell office:value-type="string" table:number-columns-spanned="1" table:number-rows-spanned="2" table:style-name="ce6">
            <text:p>Dose of Fentanyl (mcg)</text:p>
          </table:table-cell>
          <table:table-cell office:value-type="string" table:number-columns-spanned="1" table:number-rows-spanned="2" table:style-name="ce6">
            <text:p>MANDATORY IF peugic_index_premed_sedation_type=Opioid - Fentanyl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med_sedation_pethidine_dose</text:p>
          </table:table-cell>
          <table:table-cell office:value-type="string" table:number-columns-spanned="1" table:number-rows-spanned="2" table:style-name="ce7">
            <text:p>Dose of Pethidine (mg)</text:p>
          </table:table-cell>
          <table:table-cell office:value-type="string" table:number-columns-spanned="1" table:number-rows-spanned="2" table:style-name="ce7">
            <text:p>MANDATORY IF peugic_index_premed_sedation_type=Opioid - Pethidine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med_sedation_other_benzos</text:p>
          </table:table-cell>
          <table:table-cell office:value-type="string" table:style-name="ce3">
            <text:p>Please specify other benzodiazepine used</text:p>
          </table:table-cell>
          <table:table-cell office:value-type="string" table:style-name="ce3">
            <text:p>MANDATORY IF peugic_index_premed_sedation_type=Other benzodiazepine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med_sedation_other_benzos_dose</text:p>
          </table:table-cell>
          <table:table-cell office:value-type="string" table:number-columns-spanned="1" table:number-rows-spanned="2" table:style-name="ce7">
            <text:p>Dose of other benzodiazepine (mg)</text:p>
          </table:table-cell>
          <table:table-cell office:value-type="string" table:number-columns-spanned="1" table:number-rows-spanned="2" table:style-name="ce7">
            <text:p>MANDATORY IF peugic_index_premed_sedation_type=Other benzodiazepine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med_sedation_other_opioid</text:p>
          </table:table-cell>
          <table:table-cell office:value-type="string" table:style-name="ce3">
            <text:p>Please specify other opioid used</text:p>
          </table:table-cell>
          <table:table-cell office:value-type="string" table:style-name="ce3">
            <text:p>MANDATORY IF peugic_index_premed_sedation_type=Other opioid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med_sedation_other_opioid_dose</text:p>
          </table:table-cell>
          <table:table-cell office:value-type="string" table:number-columns-spanned="1" table:number-rows-spanned="2" table:style-name="ce7">
            <text:p>Dose of other opioid (mg)</text:p>
          </table:table-cell>
          <table:table-cell office:value-type="string" table:number-columns-spanned="1" table:number-rows-spanned="2" table:style-name="ce7">
            <text:p>MANDATORY IF peugic_index_premed_sedation_type=Other opioid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emed_sedation_other</text:p>
          </table:table-cell>
          <table:table-cell office:value-type="string" table:style-name="ce3">
            <text:p>Please specify other type of sedation used</text:p>
          </table:table-cell>
          <table:table-cell office:value-type="string" table:style-name="ce3">
            <text:p>MANDATORY IF peugic_index_premed_sedation_type=Other sedation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emed_sedation_other_dose</text:p>
          </table:table-cell>
          <table:table-cell office:value-type="string" table:number-columns-spanned="1" table:number-rows-spanned="2" table:style-name="ce7">
            <text:p>Dose of other sedation (mg)</text:p>
          </table:table-cell>
          <table:table-cell office:value-type="string" table:number-columns-spanned="1" table:number-rows-spanned="2" table:style-name="ce7">
            <text:p>MANDATORY IF peugic_index_premed_sedation_type=Other sedation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index_premed_sedation_degree</text:p>
          </table:table-cell>
          <table:table-cell office:value-type="string" table:number-columns-spanned="1" table:number-rows-spanned="5" table:style-name="ce6">
            <text:p>Degree of sedation</text:p>
          </table:table-cell>
          <table:table-cell office:value-type="string" table:number-columns-spanned="1" table:number-rows-spanned="5" table:style-name="ce6">
            <text:p>MANDATORY IF peugic_index_premed=Sedation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Normal response verbal stimul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urposeful response verbal/tactile stimul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urposeful response repeated or painful stimul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Unrousable even to painful stimul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record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mucosal_cleansing</text:p>
          </table:table-cell>
          <table:table-cell office:value-type="string" table:number-columns-spanned="1" table:number-rows-spanned="2" table:style-name="ce7">
            <text:p>Mucosal cleansing used during endoscopy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/not record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mucosal_cleansing_agent</text:p>
          </table:table-cell>
          <table:table-cell office:value-type="string" table:number-columns-spanned="1" table:number-rows-spanned="3" table:style-name="ce6">
            <text:p>Mucosal cleansing agent used</text:p>
          </table:table-cell>
          <table:table-cell office:value-type="string" table:number-columns-spanned="1" table:number-rows-spanned="3" table:style-name="ce6">
            <text:p>MANDATORY IF peugic_index_mucosal_cleansing=Ye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Defoaming agent (e.g. Simethicone or Infacol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ucolytic (e.g. N-acetyl cystein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mucosal_cleansing_agent_other</text:p>
          </table:table-cell>
          <table:table-cell office:value-type="string" table:style-name="ce4">
            <text:p>Please specify other type of mucosal cleansing used</text:p>
          </table:table-cell>
          <table:table-cell office:value-type="string" table:style-name="ce4">
            <text:p>MANDATORY IF peugic_index_mucosal_cleansing_agent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image_enhancement</text:p>
          </table:table-cell>
          <table:table-cell office:value-type="string" table:number-columns-spanned="1" table:number-rows-spanned="2" table:style-name="ce6">
            <text:p>Image enhancement used during endoscopy</text:p>
          </table:table-cell>
          <table:table-cell office:value-type="string" table:number-columns-spanned="1" table:number-rows-spanned="2" table:style-name="ce6">
            <text:p>MANDATORY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/not record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index_image_enhancement_agent</text:p>
          </table:table-cell>
          <table:table-cell office:value-type="string" table:number-columns-spanned="1" table:number-rows-spanned="5" table:style-name="ce7">
            <text:p>Image enhancement agent used</text:p>
          </table:table-cell>
          <table:table-cell office:value-type="string" table:number-columns-spanned="1" table:number-rows-spanned="5" table:style-name="ce7">
            <text:p>MANDATORY IF peugic_index_image_enhancement=Yes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Topical - Acetic aci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opical - Indigocarmin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opical - Lugols iodin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Topical - 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lectronic (e.g. NBI, BLI, i-scan)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mage_enhancement_agent_other</text:p>
          </table:table-cell>
          <table:table-cell office:value-type="string" table:style-name="ce3">
            <text:p>Please specify other type of topical image enhancement agent used</text:p>
          </table:table-cell>
          <table:table-cell office:value-type="string" table:style-name="ce3">
            <text:p>MANDATORY IF peugic_index_image_enhancement_agent=Topical - 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atient_intolerance</text:p>
          </table:table-cell>
          <table:table-cell office:value-type="string" table:number-columns-spanned="1" table:number-rows-spanned="2" table:style-name="ce7">
            <text:p>Evidence from the endoscopy report of poor patient toleranc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6">
            <text:p>peugic_index_endoscopy_extent</text:p>
          </table:table-cell>
          <table:table-cell office:value-type="string" table:number-columns-spanned="1" table:number-rows-spanned="10" table:style-name="ce6">
            <text:p>Extent of endoscopy</text:p>
          </table:table-cell>
          <table:table-cell office:value-type="string" table:number-columns-spanned="1" table:number-rows-spanned="10" table:style-name="ce6">
            <text:p>MANDATORY</text:p>
          </table:table-cell>
          <table:table-cell office:value-type="string" table:number-columns-spanned="1" table:number-rows-spanned="10" table:style-name="ce6">
            <text:p>STRING</text:p>
          </table:table-cell>
          <table:table-cell office:value-type="string" table:style-name="ce3">
            <text:p>D1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2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3/D4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istal stomach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roximal stomach (body/fundus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er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id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Upper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iled intubation of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7">
            <text:p>peugic_index_incomplete_endoscopy_D1_reason</text:p>
          </table:table-cell>
          <table:table-cell office:value-type="string" table:number-columns-spanned="1" table:number-rows-spanned="10" table:style-name="ce7">
            <text:p>Reason for incomplete endoscopy</text:p>
          </table:table-cell>
          <table:table-cell office:value-type="string" table:number-columns-spanned="1" table:number-rows-spanned="10" table:style-name="ce7">
            <text:p>MANDATORY IF peugic_index_endoscopy_extent=D1</text:p>
          </table:table-cell>
          <table:table-cell office:value-type="string" table:number-columns-spanned="1" table:number-rows-spanned="10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ntion procedure achiev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ncomplete_endoscopy_D1_reason_other</text:p>
          </table:table-cell>
          <table:table-cell office:value-type="string" table:style-name="ce3">
            <text:p>Please specify other reason for incomplete endoscopy</text:p>
          </table:table-cell>
          <table:table-cell office:value-type="string" table:style-name="ce3">
            <text:p>MANDATORY IF peugic_index_incomplete_endoscopy_D1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7">
            <text:p>peugic_index_incomplete_endoscopy_distalstomach_reason</text:p>
          </table:table-cell>
          <table:table-cell office:value-type="string" table:number-columns-spanned="1" table:number-rows-spanned="10" table:style-name="ce7">
            <text:p>Reason for incomplete endoscopy</text:p>
          </table:table-cell>
          <table:table-cell office:value-type="string" table:number-columns-spanned="1" table:number-rows-spanned="10" table:style-name="ce7">
            <text:p>MANDATORY IF peugic_index_endoscopy_extent=Distal stomach</text:p>
          </table:table-cell>
          <table:table-cell office:value-type="string" table:number-columns-spanned="1" table:number-rows-spanned="10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ntion procedure achiev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ncomplete_endoscopy_distalstomach_reason_other</text:p>
          </table:table-cell>
          <table:table-cell office:value-type="string" table:style-name="ce3">
            <text:p>Please specify other reason for incomplete endoscopy</text:p>
          </table:table-cell>
          <table:table-cell office:value-type="string" table:style-name="ce3">
            <text:p>MANDATORY IF peugic_index_incomplete_endoscopy_distalstomach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7">
            <text:p>peugic_index_incomplete_endoscopy_proximalstomach_reason</text:p>
          </table:table-cell>
          <table:table-cell office:value-type="string" table:number-columns-spanned="1" table:number-rows-spanned="10" table:style-name="ce7">
            <text:p>Reason for incomplete endoscopy</text:p>
          </table:table-cell>
          <table:table-cell office:value-type="string" table:number-columns-spanned="1" table:number-rows-spanned="10" table:style-name="ce7">
            <text:p>MANDATORY IF peugic_index_endoscopy_extent=Proximal stomach (body/fundus)</text:p>
          </table:table-cell>
          <table:table-cell office:value-type="string" table:number-columns-spanned="1" table:number-rows-spanned="10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ntion procedure achiev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ncomplete_endoscopy_proxstomach_reason_other</text:p>
          </table:table-cell>
          <table:table-cell office:value-type="string" table:style-name="ce3">
            <text:p>Please specify other reason for incomplete endoscopy</text:p>
          </table:table-cell>
          <table:table-cell office:value-type="string" table:style-name="ce3">
            <text:p>MANDATORY IF peugic_index_incomplete_endoscopy_proximalstomach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7">
            <text:p>peugic_index_incomplete_endoscopy_loweresophagus_reason</text:p>
          </table:table-cell>
          <table:table-cell office:value-type="string" table:number-columns-spanned="1" table:number-rows-spanned="10" table:style-name="ce7">
            <text:p>Reason for incomplete endoscopy</text:p>
          </table:table-cell>
          <table:table-cell office:value-type="string" table:number-columns-spanned="1" table:number-rows-spanned="10" table:style-name="ce7">
            <text:p>MANDATORY IF peugic_index_endoscopy_extent=Lower oesophagus</text:p>
          </table:table-cell>
          <table:table-cell office:value-type="string" table:number-columns-spanned="1" table:number-rows-spanned="10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ntion procedure achiev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ncomplete_endoscopy_loweresophagus_reason_other</text:p>
          </table:table-cell>
          <table:table-cell office:value-type="string" table:style-name="ce3">
            <text:p>Please specify other reason for incomplete endoscopy</text:p>
          </table:table-cell>
          <table:table-cell office:value-type="string" table:style-name="ce3">
            <text:p>MANDATORY IF peugic_index_incomplete_endoscopy_loweresophagus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7">
            <text:p>peugic_index_incomplete_endoscopy_midesophagus_reason</text:p>
          </table:table-cell>
          <table:table-cell office:value-type="string" table:number-columns-spanned="1" table:number-rows-spanned="10" table:style-name="ce7">
            <text:p>Reason for incomplete endoscopy</text:p>
          </table:table-cell>
          <table:table-cell office:value-type="string" table:number-columns-spanned="1" table:number-rows-spanned="10" table:style-name="ce7">
            <text:p>MANDATORY IF peugic_index_endoscopy_extent=Mid oesophagus</text:p>
          </table:table-cell>
          <table:table-cell office:value-type="string" table:number-columns-spanned="1" table:number-rows-spanned="10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ntion procedure achiev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ncomplete_endoscopy_midesophagus_reason_other</text:p>
          </table:table-cell>
          <table:table-cell office:value-type="string" table:style-name="ce3">
            <text:p>Please specify other reason for incomplete endoscopy</text:p>
          </table:table-cell>
          <table:table-cell office:value-type="string" table:style-name="ce3">
            <text:p>MANDATORY IF peugic_index_incomplete_endoscopy_midesophagus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0" table:style-name="ce7">
            <text:p>peugic_index_incomplete_endoscopy_upperesophagus_reason</text:p>
          </table:table-cell>
          <table:table-cell office:value-type="string" table:number-columns-spanned="1" table:number-rows-spanned="10" table:style-name="ce7">
            <text:p>Reason for incomplete endoscopy</text:p>
          </table:table-cell>
          <table:table-cell office:value-type="string" table:number-columns-spanned="1" table:number-rows-spanned="10" table:style-name="ce7">
            <text:p>MANDATORY IF peugic_index_endoscopy_extent=Upper oesophagus</text:p>
          </table:table-cell>
          <table:table-cell office:value-type="string" table:number-columns-spanned="1" table:number-rows-spanned="10" table:style-name="ce7">
            <text:p>STRING</text:p>
          </table:table-cell>
          <table:table-cell office:value-type="string" table:style-name="ce4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ntion procedure achiev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incomplete_endoscopy_upperesophagus_reason_other</text:p>
          </table:table-cell>
          <table:table-cell office:value-type="string" table:style-name="ce3">
            <text:p>Please specify other reason for incomplete endoscopy</text:p>
          </table:table-cell>
          <table:table-cell office:value-type="string" table:style-name="ce3">
            <text:p>MANDATORY IF peugic_index_incomplete_endoscopy_upperesophagus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index_photographs_taken</text:p>
          </table:table-cell>
          <table:table-cell office:value-type="string" table:number-columns-spanned="1" table:number-rows-spanned="4" table:style-name="ce7">
            <text:p>Photographs taken during the endoscopy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Yes but not available for review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hotographs_number</text:p>
          </table:table-cell>
          <table:table-cell office:value-type="string" table:style-name="ce3">
            <text:p>Number of photographs</text:p>
          </table:table-cell>
          <table:table-cell office:value-type="string" table:style-name="ce3">
            <text:p>MANDATORY IF peugic_index_photographs_taken=Yes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photographs_location</text:p>
          </table:table-cell>
          <table:table-cell office:value-type="string" table:number-columns-spanned="1" table:number-rows-spanned="6" table:style-name="ce7">
            <text:p>Photograph location</text:p>
          </table:table-cell>
          <table:table-cell office:value-type="string" table:number-columns-spanned="1" table:number-rows-spanned="6" table:style-name="ce7">
            <text:p>MANDATORY IF peugic_index_photographs_taken=Yes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hotograph(s) of D2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hotograph(s) of J manoeuv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hotographs of 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hotographs of cancer associated lesion (oesophageal ulcer, oesophageal stricture, severe oesophagitis, gastric ulcer, gastric stricture, duodenal strictur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hotographs of pre-malignant lesion (e.g. Barretts oesophagus, Gastric atrophy/intestinal metaplasia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hotograph(s) of other endoscopic landmarks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photographs_D2_adequacy</text:p>
          </table:table-cell>
          <table:table-cell office:value-type="string" table:number-columns-spanned="1" table:number-rows-spanned="3" table:style-name="ce6">
            <text:p>Photograph(s) of D2 adequate</text:p>
          </table:table-cell>
          <table:table-cell office:value-type="string" table:number-columns-spanned="1" table:number-rows-spanned="3" table:style-name="ce6">
            <text:p>MANDATORY IF peugic_index_photographs_location=Photograph(s) of D2 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hotographs_D2_adequacy_lesion_visible</text:p>
          </table:table-cell>
          <table:table-cell office:value-type="string" table:number-columns-spanned="1" table:number-rows-spanned="2" table:style-name="ce7">
            <text:p>Suspicious lesion for neoplasia visible on photograph(s) of D2 and not recognised by endoscopist</text:p>
          </table:table-cell>
          <table:table-cell office:value-type="string" table:number-columns-spanned="1" table:number-rows-spanned="2" table:style-name="ce7">
            <text:p>MANDATORY IF peugic_index_photographs_D2_adequacy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photographs_D2_papilla</text:p>
          </table:table-cell>
          <table:table-cell office:value-type="string" table:number-columns-spanned="1" table:number-rows-spanned="2" table:style-name="ce6">
            <text:p>Papilla visible on the photograph(s)</text:p>
          </table:table-cell>
          <table:table-cell table:number-columns-spanned="1" table:number-rows-spanned="2" table:style-name="ce8"/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photographs_J_adequacy</text:p>
          </table:table-cell>
          <table:table-cell office:value-type="string" table:number-columns-spanned="1" table:number-rows-spanned="3" table:style-name="ce7">
            <text:p>Photograph(s) of J manoeuvre adequate</text:p>
          </table:table-cell>
          <table:table-cell office:value-type="string" table:number-columns-spanned="1" table:number-rows-spanned="3" table:style-name="ce7">
            <text:p>MANDATORY IF peugic_index_photographs_location=Photograph(s) of J manoeuvre 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focal_photography_adequacy</text:p>
          </table:table-cell>
          <table:table-cell office:value-type="string" table:number-columns-spanned="1" table:number-rows-spanned="3" table:style-name="ce6">
            <text:p>Photographs of focal lesion adequate</text:p>
          </table:table-cell>
          <table:table-cell office:value-type="string" table:number-columns-spanned="1" table:number-rows-spanned="3" table:style-name="ce6">
            <text:p>MANDATORY IF peugic_index_photographs_location=Photographs of focal lesion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hotographs_focal_adequacy_lesion_visible</text:p>
          </table:table-cell>
          <table:table-cell office:value-type="string" table:number-columns-spanned="1" table:number-rows-spanned="2" table:style-name="ce7">
            <text:p>Suspicious lesion for neoplasia visible on photograph(s) of focal lesion and not recognised by endoscopist</text:p>
          </table:table-cell>
          <table:table-cell office:value-type="string" table:number-columns-spanned="1" table:number-rows-spanned="2" table:style-name="ce7">
            <text:p>MANDATORY IF peugic_index_lesion_focal_photography_adequacy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cancer_photography_adequacy</text:p>
          </table:table-cell>
          <table:table-cell office:value-type="string" table:number-columns-spanned="1" table:number-rows-spanned="3" table:style-name="ce6">
            <text:p>Photographs of cancer associated lesion adequate</text:p>
          </table:table-cell>
          <table:table-cell office:value-type="string" table:number-columns-spanned="1" table:number-rows-spanned="3" table:style-name="ce6">
            <text:p>MANDATORY IF peugic_index_photographs_location=Photographs of 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hotographs_cancer_adequacy_lesion_visible</text:p>
          </table:table-cell>
          <table:table-cell office:value-type="string" table:number-columns-spanned="1" table:number-rows-spanned="2" table:style-name="ce7">
            <text:p>Suspicious lesion for neoplasia visible on photograph(s) of cancer associated lesion and not recognised by endoscopist</text:p>
          </table:table-cell>
          <table:table-cell office:value-type="string" table:number-columns-spanned="1" table:number-rows-spanned="2" table:style-name="ce7">
            <text:p>MANDATORY IF peugic_index_lesion_cancer_photography_adequacy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premalignant_photography_adequacy</text:p>
          </table:table-cell>
          <table:table-cell office:value-type="string" table:number-columns-spanned="1" table:number-rows-spanned="3" table:style-name="ce6">
            <text:p>Photographs of pre-malignant lesion adequate</text:p>
          </table:table-cell>
          <table:table-cell office:value-type="string" table:number-columns-spanned="1" table:number-rows-spanned="3" table:style-name="ce6">
            <text:p>MANDATORY IF peugic_index_photographs_location=Photographs of pre-malignant lesion (e.g. Barretts oesophagus, Gastric atrophy/intestinal metaplasia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hotographs_premalignant_adequacy_lesion_visible</text:p>
          </table:table-cell>
          <table:table-cell office:value-type="string" table:number-columns-spanned="1" table:number-rows-spanned="2" table:style-name="ce7">
            <text:p>Suspicious lesion for neoplasia visible on photograph(s) of pre-malignant lesion and not recognised by endoscopist</text:p>
          </table:table-cell>
          <table:table-cell office:value-type="string" table:number-columns-spanned="1" table:number-rows-spanned="2" table:style-name="ce7">
            <text:p>MANDATORY IF peugic_index_lesion_premalignant_photography_adequacy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photographs_other_adequacy</text:p>
          </table:table-cell>
          <table:table-cell office:value-type="string" table:number-columns-spanned="1" table:number-rows-spanned="3" table:style-name="ce6">
            <text:p>Photograph(s) of other endoscopic landmarks adequate</text:p>
          </table:table-cell>
          <table:table-cell office:value-type="string" table:number-columns-spanned="1" table:number-rows-spanned="3" table:style-name="ce6">
            <text:p>MANDATORY IF peugic_index_photographs_location=Photograph(s) of other endoscopic landmark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availabl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biopsies</text:p>
          </table:table-cell>
          <table:table-cell office:value-type="string" table:number-columns-spanned="1" table:number-rows-spanned="2" table:style-name="ce7">
            <text:p>Biopsies taken during the endoscopy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index_biopsy_indication</text:p>
          </table:table-cell>
          <table:table-cell office:value-type="string" table:number-columns-spanned="1" table:number-rows-spanned="5" table:style-name="ce6">
            <text:p>Biopsy indication</text:p>
          </table:table-cell>
          <table:table-cell office:value-type="string" table:number-columns-spanned="1" table:number-rows-spanned="5" table:style-name="ce6">
            <text:p>MANDATORY IF peugic_index_biopsies=Yes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r associated lesion (oesophageal ulcer, oesophageal stricture, severe oesophagitis, gastric ulcer, gastric stricture, duodenal strictur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re-malignant lesion (e.g. Barretts oesophagus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 indication pre-endoscopy (e.g. D2 biopsy if TTG positive or biopsies to exclude EoE in dysphagia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r other pathology detected during endoscopy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focal_site_biopsy</text:p>
          </table:table-cell>
          <table:table-cell office:value-type="string" table:number-columns-spanned="1" table:number-rows-spanned="3" table:style-name="ce7">
            <text:p>Focal lesion site</text:p>
          </table:table-cell>
          <table:table-cell office:value-type="string" table:number-columns-spanned="1" table:number-rows-spanned="3" table:style-name="ce7">
            <text:p>MANDATORY IF peugic_index_biopsy_indication=Focal lesio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tomach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uodenum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iagnosis_focal_site_biopsy_oesophagus</text:p>
          </table:table-cell>
          <table:table-cell office:value-type="string" table:number-columns-spanned="1" table:number-rows-spanned="3" table:style-name="ce6">
            <text:p>Oesophagus site</text:p>
          </table:table-cell>
          <table:table-cell office:value-type="string" table:number-columns-spanned="1" table:number-rows-spanned="3" table:style-name="ce6">
            <text:p>MANDATORY IF peugic_index_lesion_focal_site_biopsy=Oesophagu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Upper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iddle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er thir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diagnosis_focal_site_biopsy_stomach</text:p>
          </table:table-cell>
          <table:table-cell office:value-type="string" table:number-columns-spanned="1" table:number-rows-spanned="4" table:style-name="ce7">
            <text:p>Stomach site</text:p>
          </table:table-cell>
          <table:table-cell office:value-type="string" table:number-columns-spanned="1" table:number-rows-spanned="4" table:style-name="ce7">
            <text:p>MANDATORY IF peugic_index_lesion_focal_site_biopsy=Stomach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Fund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ntru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yloric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cal_site_biopsy_duodenum</text:p>
          </table:table-cell>
          <table:table-cell office:value-type="string" table:number-columns-spanned="1" table:number-rows-spanned="2" table:style-name="ce6">
            <text:p>Duodenum site</text:p>
          </table:table-cell>
          <table:table-cell office:value-type="string" table:number-columns-spanned="1" table:number-rows-spanned="2" table:style-name="ce6">
            <text:p>MANDATORY IF peugic_index_lesion_focal_site_biopsy=Duodenum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D1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2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number_biopsies_focal_lesion</text:p>
          </table:table-cell>
          <table:table-cell office:value-type="string" table:number-columns-spanned="1" table:number-rows-spanned="2" table:style-name="ce7">
            <text:p>Number of biopsies from focal lesion</text:p>
          </table:table-cell>
          <table:table-cell office:value-type="string" table:number-columns-spanned="1" table:number-rows-spanned="2" table:style-name="ce7">
            <text:p>MANDATORY IF peugic_index_biopsy_indication=Focal lesion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focal_biopsy_discovery</text:p>
          </table:table-cell>
          <table:table-cell office:value-type="string" table:number-columns-spanned="1" table:number-rows-spanned="3" table:style-name="ce6">
            <text:p>Dysplasia present in focal lesion biopsy results</text:p>
          </table:table-cell>
          <table:table-cell office:value-type="string" table:number-columns-spanned="1" table:number-rows-spanned="3" table:style-name="ce6">
            <text:p>MANDATORY IF peugic_index_biopsy_indication=Focal lesion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focal_biopsy_discovery_grade</text:p>
          </table:table-cell>
          <table:table-cell office:value-type="string" table:number-columns-spanned="1" table:number-rows-spanned="3" table:style-name="ce7">
            <text:p>Type of dysplasia (worst degree dysplasia if mixed)</text:p>
          </table:table-cell>
          <table:table-cell office:value-type="string" table:number-columns-spanned="1" table:number-rows-spanned="3" table:style-name="ce7">
            <text:p>MANDATORY IF peugic_index_lesion_focal_biopsy_discovery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number_biopsies_cancer_lesion</text:p>
          </table:table-cell>
          <table:table-cell office:value-type="string" table:number-columns-spanned="1" table:number-rows-spanned="2" table:style-name="ce6">
            <text:p>Number of biopsies from cancer associated lesion</text:p>
          </table:table-cell>
          <table:table-cell office:value-type="string" table:number-columns-spanned="1" table:number-rows-spanned="2" table:style-name="ce6">
            <text:p>MANDATORY IF peugic_index_biopsy_indication=Cancer associated lesion (oesophageal ulcer, oesophageal stricture, severe oesophagitis, gastric ulcer, gastric stricture, duodenal stricture)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cancer_biopsy_discovery</text:p>
          </table:table-cell>
          <table:table-cell office:value-type="string" table:number-columns-spanned="1" table:number-rows-spanned="3" table:style-name="ce7">
            <text:p>Dysplasia present in cancer associated lesion biopsy results</text:p>
          </table:table-cell>
          <table:table-cell office:value-type="string" table:number-columns-spanned="1" table:number-rows-spanned="3" table:style-name="ce7">
            <text:p>MANDATORY IF peugic_index_biopsy_indication=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cancer_biopsy_discovery_grade</text:p>
          </table:table-cell>
          <table:table-cell office:value-type="string" table:number-columns-spanned="1" table:number-rows-spanned="3" table:style-name="ce6">
            <text:p>Type of dysplasia (worst degree dysplasia if mixed)</text:p>
          </table:table-cell>
          <table:table-cell office:value-type="string" table:number-columns-spanned="1" table:number-rows-spanned="3" table:style-name="ce6">
            <text:p>MANDATORY IF peugic_index_lesion_cancer_biopsy_discovery=Ye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number_biopsies_premalignant_lesion</text:p>
          </table:table-cell>
          <table:table-cell office:value-type="string" table:number-columns-spanned="1" table:number-rows-spanned="2" table:style-name="ce7">
            <text:p>Number of biopsies from pre-malignant lesion</text:p>
          </table:table-cell>
          <table:table-cell office:value-type="string" table:number-columns-spanned="1" table:number-rows-spanned="2" table:style-name="ce7">
            <text:p>MANDATORY IF peugic_index_biopsy_indication=Pre-malignant lesion (e.g. Barretts oesophagus)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premalignant_biopsy_discovery</text:p>
          </table:table-cell>
          <table:table-cell office:value-type="string" table:number-columns-spanned="1" table:number-rows-spanned="3" table:style-name="ce6">
            <text:p>Dysplasia present in pre-malignant lesion biopsy results</text:p>
          </table:table-cell>
          <table:table-cell office:value-type="string" table:number-columns-spanned="1" table:number-rows-spanned="3" table:style-name="ce6">
            <text:p>MANDATORY IF peugic_index_biopsy_indication=Pre-malignant lesion (e.g. Barretts oesophagus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premalignant_biopsy_discovery_grade</text:p>
          </table:table-cell>
          <table:table-cell office:value-type="string" table:number-columns-spanned="1" table:number-rows-spanned="3" table:style-name="ce7">
            <text:p>Type of dysplasia (worst degree dysplasia if mixed)</text:p>
          </table:table-cell>
          <table:table-cell office:value-type="string" table:number-columns-spanned="1" table:number-rows-spanned="3" table:style-name="ce7">
            <text:p>MANDATORY IF peugic_index_lesion_premalignant_biopsy_discovery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number_biopsies_other_indication</text:p>
          </table:table-cell>
          <table:table-cell office:value-type="string" table:number-columns-spanned="1" table:number-rows-spanned="2" table:style-name="ce6">
            <text:p>Number of biopsies due to other indication</text:p>
          </table:table-cell>
          <table:table-cell office:value-type="string" table:number-columns-spanned="1" table:number-rows-spanned="2" table:style-name="ce6">
            <text:p>MANDATORY IF peugic_index_biopsy_indication=Other indication pre-endoscopy (e.g. D2 biopsy if TTG positive or biopsies to exclude EoE in dysphagia)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biopsy_location</text:p>
          </table:table-cell>
          <table:table-cell office:value-type="string" table:number-columns-spanned="1" table:number-rows-spanned="3" table:style-name="ce7">
            <text:p>Biopsy location of other pathology detected</text:p>
          </table:table-cell>
          <table:table-cell office:value-type="string" table:number-columns-spanned="1" table:number-rows-spanned="3" table:style-name="ce7">
            <text:p>MANDATORY IF peugic_index_biopsy_indication=For other pathology detected during endoscop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tomach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uodenum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biopsy_oesophagus</text:p>
          </table:table-cell>
          <table:table-cell office:value-type="string" table:style-name="ce3">
            <text:p>Biopsy details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biopsy_oesophagus_number</text:p>
          </table:table-cell>
          <table:table-cell office:value-type="string" table:number-columns-spanned="1" table:number-rows-spanned="2" table:style-name="ce7">
            <text:p>Number of biopsies from the oesophagus</text:p>
          </table:table-cell>
          <table:table-cell office:value-type="string" table:number-columns-spanned="1" table:number-rows-spanned="2" table:style-name="ce7">
            <text:p>MANDATORY IF peugic_index_biopsy_location=Oesophagu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biopsy_stomach</text:p>
          </table:table-cell>
          <table:table-cell office:value-type="string" table:style-name="ce3">
            <text:p>Biopsy details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biopsy_stomach_number</text:p>
          </table:table-cell>
          <table:table-cell office:value-type="string" table:number-columns-spanned="1" table:number-rows-spanned="2" table:style-name="ce7">
            <text:p>Number of biopsies from the stomach</text:p>
          </table:table-cell>
          <table:table-cell office:value-type="string" table:number-columns-spanned="1" table:number-rows-spanned="2" table:style-name="ce7">
            <text:p>MANDATORY IF peugic_index_biopsy_location=Stomach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biopsy_duodenum</text:p>
          </table:table-cell>
          <table:table-cell office:value-type="string" table:style-name="ce3">
            <text:p>Biopsy details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biopsy_duodenum_number</text:p>
          </table:table-cell>
          <table:table-cell office:value-type="string" table:number-columns-spanned="1" table:number-rows-spanned="2" table:style-name="ce7">
            <text:p>Number of biopsies from the duodenum</text:p>
          </table:table-cell>
          <table:table-cell office:value-type="string" table:number-columns-spanned="1" table:number-rows-spanned="2" table:style-name="ce7">
            <text:p>MANDATORY IF peugic_index_biopsy_location=Duodenum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index_lesion_discovery</text:p>
          </table:table-cell>
          <table:table-cell office:value-type="string" table:number-columns-spanned="1" table:number-rows-spanned="5" table:style-name="ce6">
            <text:p>Focal, pre-malignant and/or cancer associated lesion in section of subsequent cancer</text:p>
          </table:table-cell>
          <table:table-cell office:value-type="string" table:number-columns-spanned="1" table:number-rows-spanned="5" table:style-name="ce6">
            <text:p>MANDATORY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r associated lesion (oesophageal ulcer, oesophageal stricture, severe oesophagitis, gastric ulcer, gastric stricture, duodenal strictur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re-malignant lesion (e.g. Barretts oesophagus, Gastric atrophy/intestinal metaplasia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 abnormal findings in subsequent cancer si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view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focal_type</text:p>
          </table:table-cell>
          <table:table-cell office:value-type="string" table:number-columns-spanned="1" table:number-rows-spanned="3" table:style-name="ce7">
            <text:p>Site and type of focal lesion</text:p>
          </table:table-cell>
          <table:table-cell office:value-type="string" table:number-columns-spanned="1" table:number-rows-spanned="3" table:style-name="ce7">
            <text:p>MANDATORY IF peugic_index_lesion_discovery=Focal lesio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tomach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uodenum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iagnosis_focal_site_oesophagus</text:p>
          </table:table-cell>
          <table:table-cell office:value-type="string" table:number-columns-spanned="1" table:number-rows-spanned="3" table:style-name="ce6">
            <text:p>Oesophagus site</text:p>
          </table:table-cell>
          <table:table-cell office:value-type="string" table:number-columns-spanned="1" table:number-rows-spanned="3" table:style-name="ce6">
            <text:p>MANDATORY IF peugic_index_lesion_focal_type=Oesophagu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Upper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iddle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er thir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diagnosis_focal_site_stomach</text:p>
          </table:table-cell>
          <table:table-cell office:value-type="string" table:number-columns-spanned="1" table:number-rows-spanned="4" table:style-name="ce7">
            <text:p>Stomach site</text:p>
          </table:table-cell>
          <table:table-cell office:value-type="string" table:number-columns-spanned="1" table:number-rows-spanned="4" table:style-name="ce7">
            <text:p>MANDATORY IF peugic_index_lesion_focal_type=Stomach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Fund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d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ntru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yloric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cal_site_duodenum</text:p>
          </table:table-cell>
          <table:table-cell office:value-type="string" table:number-columns-spanned="1" table:number-rows-spanned="2" table:style-name="ce6">
            <text:p>Duodenum site</text:p>
          </table:table-cell>
          <table:table-cell office:value-type="string" table:number-columns-spanned="1" table:number-rows-spanned="2" table:style-name="ce6">
            <text:p>MANDATORY IF peugic_index_lesion_focal_type=Duodenum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D1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2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focal_paris_classification</text:p>
          </table:table-cell>
          <table:table-cell office:value-type="string" table:number-columns-spanned="1" table:number-rows-spanned="2" table:style-name="ce7">
            <text:p>Paris classification record</text:p>
          </table:table-cell>
          <table:table-cell office:value-type="string" table:number-columns-spanned="1" table:number-rows-spanned="2" table:style-name="ce7">
            <text:p>MANDATORY IF peugic_index_lesion_discovery=Focal lesion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lesion_focal_paris_classification_value</text:p>
          </table:table-cell>
          <table:table-cell office:value-type="string" table:number-columns-spanned="1" table:number-rows-spanned="6" table:style-name="ce6">
            <text:p>Paris classification</text:p>
          </table:table-cell>
          <table:table-cell office:value-type="string" table:number-columns-spanned="1" table:number-rows-spanned="6" table:style-name="ce6">
            <text:p>MANDATORY IF peugic_index_lesion_focal_paris_classification=Yes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0-Is (Polypoid, protruded, sessil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p (Polypoid, protruded, peduncul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a (Non-polypoid, superficial, elev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b (Non-polypoid, flat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c (Non-polypoid, superficially depress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I (Non-polypoid, excavated, ulcerated)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lesion_focal_description</text:p>
          </table:table-cell>
          <table:table-cell office:value-type="string" table:style-name="ce4">
            <text:p>Description of focal les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6">
            <text:p>peugic_index_lesion_cancer_site</text:p>
          </table:table-cell>
          <table:table-cell office:value-type="string" table:number-columns-spanned="1" table:number-rows-spanned="7" table:style-name="ce6">
            <text:p>Site and type of cancer associated lesion</text:p>
          </table:table-cell>
          <table:table-cell office:value-type="string" table:number-columns-spanned="1" table:number-rows-spanned="7" table:style-name="ce6">
            <text:p>MANDATORY IF peugic_index_lesion_discovery=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Oesophageal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esophage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evere oesophagit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cancer_oesophageal_ulcer_size</text:p>
          </table:table-cell>
          <table:table-cell office:value-type="string" table:number-columns-spanned="1" table:number-rows-spanned="2" table:style-name="ce7">
            <text:p>Size of oesophageal ulcer (mm)</text:p>
          </table:table-cell>
          <table:table-cell office:value-type="string" table:number-columns-spanned="1" table:number-rows-spanned="2" table:style-name="ce7">
            <text:p>MANDATORY IF peugic_index_lesion_cancer_site=Oesophageal ulc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cancer_gastric_ulcer_size</text:p>
          </table:table-cell>
          <table:table-cell office:value-type="string" table:number-columns-spanned="1" table:number-rows-spanned="2" table:style-name="ce6">
            <text:p>Size of gastric ulcer (mm)</text:p>
          </table:table-cell>
          <table:table-cell office:value-type="string" table:number-columns-spanned="1" table:number-rows-spanned="2" table:style-name="ce6">
            <text:p>MANDATORY IF peugic_index_lesion_cancer_site=Gastric ulcer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lesion_cancer_site_other</text:p>
          </table:table-cell>
          <table:table-cell office:value-type="string" table:style-name="ce4">
            <text:p>Please specify other site and type of cancer associated lesion</text:p>
          </table:table-cell>
          <table:table-cell office:value-type="string" table:style-name="ce4">
            <text:p>MANDATORY IF peugic_index_lesion_cancer_site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cancer_paris_classification</text:p>
          </table:table-cell>
          <table:table-cell office:value-type="string" table:number-columns-spanned="1" table:number-rows-spanned="2" table:style-name="ce6">
            <text:p>Paris classification record</text:p>
          </table:table-cell>
          <table:table-cell office:value-type="string" table:number-columns-spanned="1" table:number-rows-spanned="2" table:style-name="ce6">
            <text:p>MANDATORY IF peugic_index_lesion_discovery=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lesion_cancer_paris_classification_value</text:p>
          </table:table-cell>
          <table:table-cell office:value-type="string" table:number-columns-spanned="1" table:number-rows-spanned="6" table:style-name="ce7">
            <text:p>Paris classification</text:p>
          </table:table-cell>
          <table:table-cell office:value-type="string" table:number-columns-spanned="1" table:number-rows-spanned="6" table:style-name="ce7">
            <text:p>MANDATORY IF peugic_index_lesion_cancer_paris_classification=Yes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0-Is (Polypoid, protruded, sessil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p (Polypoid, protruded, peduncul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a (Non-polypoid, superficial, elev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b (Non-polypoid, flat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c (Non-polypoid, superficially depress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I (Non-polypoid, excavated, ulcerated)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lesion_cancer_description</text:p>
          </table:table-cell>
          <table:table-cell office:value-type="string" table:style-name="ce3">
            <text:p>Description cancer associated lesion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index_lesion_premalignant_site</text:p>
          </table:table-cell>
          <table:table-cell office:value-type="string" table:number-columns-spanned="1" table:number-rows-spanned="5" table:style-name="ce7">
            <text:p>Site and type of pre-malignant lesion</text:p>
          </table:table-cell>
          <table:table-cell office:value-type="string" table:number-columns-spanned="1" table:number-rows-spanned="5" table:style-name="ce7">
            <text:p>MANDATORY IF peugic_index_lesion_discovery=Pre-malignant lesion (e.g. Barretts oesophagus, Gastric atrophy/intestinal metaplasia)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ic atroph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ic intestinal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quamous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premalignant_barretts_prague</text:p>
          </table:table-cell>
          <table:table-cell office:value-type="string" table:number-columns-spanned="1" table:number-rows-spanned="2" table:style-name="ce6">
            <text:p>Prague classification used</text:p>
          </table:table-cell>
          <table:table-cell office:value-type="string" table:number-columns-spanned="1" table:number-rows-spanned="2" table:style-name="ce6">
            <text:p>MANDATORY IF peugic_index_lesion_premalignant_site=Barretts oesophagu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premalignant_barretts_prague_circumf</text:p>
          </table:table-cell>
          <table:table-cell office:value-type="string" table:number-columns-spanned="1" table:number-rows-spanned="2" table:style-name="ce7">
            <text:p>Circumferential (C) length (cm)</text:p>
          </table:table-cell>
          <table:table-cell office:value-type="string" table:number-columns-spanned="1" table:number-rows-spanned="2" table:style-name="ce7">
            <text:p>MANDATORY IF peugic_index_lesion_premalignant_barretts_prague=Ye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premalignant_barretts_prague_maximal</text:p>
          </table:table-cell>
          <table:table-cell office:value-type="string" table:number-columns-spanned="1" table:number-rows-spanned="2" table:style-name="ce6">
            <text:p>Maximal (M) length (cm)</text:p>
          </table:table-cell>
          <table:table-cell office:value-type="string" table:number-columns-spanned="1" table:number-rows-spanned="2" table:style-name="ce6">
            <text:p>MANDATORY IF peugic_index_lesion_premalignant_barretts_prague=Yes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lesion_premalignant_site_other</text:p>
          </table:table-cell>
          <table:table-cell office:value-type="string" table:style-name="ce4">
            <text:p>Please specify other site and type of pre-malignant lesion</text:p>
          </table:table-cell>
          <table:table-cell office:value-type="string" table:style-name="ce4">
            <text:p>MANDATORY IF peugic_index_lesion_premalignant_site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premalignant_dysplasia</text:p>
          </table:table-cell>
          <table:table-cell office:value-type="string" table:number-columns-spanned="1" table:number-rows-spanned="3" table:style-name="ce6">
            <text:p>Previous dysplasia</text:p>
          </table:table-cell>
          <table:table-cell office:value-type="string" table:number-columns-spanned="1" table:number-rows-spanned="3" table:style-name="ce6">
            <text:p>MANDATORY IF peugic_index_lesion_discovery=Pre-malignant lesion (e.g. Barretts oesophagus, Gastric atrophy/intestinal metaplasia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premalignant_dysplasia_other</text:p>
          </table:table-cell>
          <table:table-cell office:value-type="string" table:number-columns-spanned="1" table:number-rows-spanned="3" table:style-name="ce7">
            <text:p>Type of dysplasia</text:p>
          </table:table-cell>
          <table:table-cell office:value-type="string" table:number-columns-spanned="1" table:number-rows-spanned="3" table:style-name="ce7">
            <text:p>MANDATORY IF peugic_index_lesion_premalignant_dysplasia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premalignant_focal</text:p>
          </table:table-cell>
          <table:table-cell office:value-type="string" table:number-columns-spanned="1" table:number-rows-spanned="2" table:style-name="ce6">
            <text:p>Focal lesion present in the pre-malignant area</text:p>
          </table:table-cell>
          <table:table-cell office:value-type="string" table:number-columns-spanned="1" table:number-rows-spanned="2" table:style-name="ce6">
            <text:p>MANDATORY IF peugic_index_lesion_discovery=Pre-malignant lesion (e.g. Barretts oesophagus, Gastric atrophy/intestinal metaplasia)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index_lesion_premalignant_focal_type</text:p>
          </table:table-cell>
          <table:table-cell office:value-type="string" table:number-columns-spanned="1" table:number-rows-spanned="4" table:style-name="ce7">
            <text:p>Type of lesion</text:p>
          </table:table-cell>
          <table:table-cell office:value-type="string" table:number-columns-spanned="1" table:number-rows-spanned="4" table:style-name="ce7">
            <text:p>MANDATORY IF peugic_index_lesion_premalignant_focal=Yes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du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lesion_premalignant_focal_type_other</text:p>
          </table:table-cell>
          <table:table-cell office:value-type="string" table:style-name="ce3">
            <text:p>Please specify other type of lesion</text:p>
          </table:table-cell>
          <table:table-cell office:value-type="string" table:style-name="ce3">
            <text:p>MANDATORY IF peugic_index_lesion_premalignant_focal_type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index_lesion_discovery_non</text:p>
          </table:table-cell>
          <table:table-cell office:value-type="string" table:number-columns-spanned="1" table:number-rows-spanned="4" table:style-name="ce7">
            <text:p>Focal, pre-malignant and/or cancer associated lesion NOT in section of subsequent cancer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associated lesion (oesophageal ulcer, oesophageal stricture, severe oesophagitis, gastric ulcer, gastric stricture, duodenal strictur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e-malignant lesion (e.g. Barretts oesophagus, Gastric atrophy/intestinal metaplasia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abnormal findings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focal_site_non</text:p>
          </table:table-cell>
          <table:table-cell office:value-type="string" table:number-columns-spanned="1" table:number-rows-spanned="3" table:style-name="ce6">
            <text:p>Site and type of focal lesion</text:p>
          </table:table-cell>
          <table:table-cell office:value-type="string" table:number-columns-spanned="1" table:number-rows-spanned="3" table:style-name="ce6">
            <text:p>MANDATORY IF peugic_index_lesion_discovery_non=Focal lesion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tomach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um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diagnosis_focal_site_oesophagus_non</text:p>
          </table:table-cell>
          <table:table-cell office:value-type="string" table:number-columns-spanned="1" table:number-rows-spanned="3" table:style-name="ce7">
            <text:p>Oesophagus site</text:p>
          </table:table-cell>
          <table:table-cell office:value-type="string" table:number-columns-spanned="1" table:number-rows-spanned="3" table:style-name="ce7">
            <text:p>MANDATORY IF peugic_index_lesion_focal_site_non=Oesophagu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Upper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iddle thir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wer thir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diagnosis_focal_site_stomach_non</text:p>
          </table:table-cell>
          <table:table-cell office:value-type="string" table:number-columns-spanned="1" table:number-rows-spanned="4" table:style-name="ce6">
            <text:p>Stomach site</text:p>
          </table:table-cell>
          <table:table-cell office:value-type="string" table:number-columns-spanned="1" table:number-rows-spanned="4" table:style-name="ce6">
            <text:p>MANDATORY IF peugic_index_lesion_focal_site_non=Stomach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Fund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od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Antru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yloric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focal_site_duodenum_non</text:p>
          </table:table-cell>
          <table:table-cell office:value-type="string" table:number-columns-spanned="1" table:number-rows-spanned="2" table:style-name="ce7">
            <text:p>Duodenum site</text:p>
          </table:table-cell>
          <table:table-cell office:value-type="string" table:number-columns-spanned="1" table:number-rows-spanned="2" table:style-name="ce7">
            <text:p>MANDATORY IF peugic_index_lesion_focal_site_non=Duodenum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D1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2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focal_paris_classification_non</text:p>
          </table:table-cell>
          <table:table-cell office:value-type="string" table:number-columns-spanned="1" table:number-rows-spanned="2" table:style-name="ce6">
            <text:p>Paris classification record</text:p>
          </table:table-cell>
          <table:table-cell office:value-type="string" table:number-columns-spanned="1" table:number-rows-spanned="2" table:style-name="ce6">
            <text:p>MANDATORY IF peugic_index_lesion_discovery_non=Focal lesion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lesion_focal_paris_classification_value_non</text:p>
          </table:table-cell>
          <table:table-cell office:value-type="string" table:number-columns-spanned="1" table:number-rows-spanned="6" table:style-name="ce7">
            <text:p>Paris classification</text:p>
          </table:table-cell>
          <table:table-cell office:value-type="string" table:number-columns-spanned="1" table:number-rows-spanned="6" table:style-name="ce7">
            <text:p>MANDATORY IF peugic_index_lesion_focal_paris_classification_non=Yes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0-Is (Polypoid, protruded, sessil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p (Polypoid, protruded, peduncul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a (Non-polypoid, superficial, elev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b (Non-polypoid, flat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c (Non-polypoid, superficially depress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0-III (Non-polypoid, excavated, ulcerated)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lesion_focal_description_non</text:p>
          </table:table-cell>
          <table:table-cell office:value-type="string" table:style-name="ce3">
            <text:p>Description of focal lesion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index_lesion_cancer_site_non</text:p>
          </table:table-cell>
          <table:table-cell office:value-type="string" table:number-columns-spanned="1" table:number-rows-spanned="7" table:style-name="ce7">
            <text:p>Site and type if cancer associated lesion</text:p>
          </table:table-cell>
          <table:table-cell office:value-type="string" table:number-columns-spanned="1" table:number-rows-spanned="7" table:style-name="ce7">
            <text:p>MANDATORY IF peugic_index_lesion_discovery_non=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Oesophageal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esophage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Severe oesophagit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ic 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Gastric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uoden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cancer_oesophageal_ulcer_size_non</text:p>
          </table:table-cell>
          <table:table-cell office:value-type="string" table:number-columns-spanned="1" table:number-rows-spanned="2" table:style-name="ce6">
            <text:p>Size of oesophageal ulcer (mm)</text:p>
          </table:table-cell>
          <table:table-cell office:value-type="string" table:number-columns-spanned="1" table:number-rows-spanned="2" table:style-name="ce6">
            <text:p>MANDATORY IF peugic_index_lesion_cancer_site_non=Oesophageal ulcer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cancer_gastric_ulcer_size_non</text:p>
          </table:table-cell>
          <table:table-cell office:value-type="string" table:number-columns-spanned="1" table:number-rows-spanned="2" table:style-name="ce7">
            <text:p>Size of gastric ulcer (mm)</text:p>
          </table:table-cell>
          <table:table-cell office:value-type="string" table:number-columns-spanned="1" table:number-rows-spanned="2" table:style-name="ce7">
            <text:p>MANDATORY IF peugic_index_lesion_cancer_site_non=Gastric ulcer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lesion_cancer_site_other_non</text:p>
          </table:table-cell>
          <table:table-cell office:value-type="string" table:style-name="ce3">
            <text:p>Please specify other site and type of cancer associated lesion</text:p>
          </table:table-cell>
          <table:table-cell office:value-type="string" table:style-name="ce3">
            <text:p>MANDATORY IF peugic_index_lesion_cancer_site_n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cancer_paris_classification_non</text:p>
          </table:table-cell>
          <table:table-cell office:value-type="string" table:number-columns-spanned="1" table:number-rows-spanned="2" table:style-name="ce7">
            <text:p>Paris classification record</text:p>
          </table:table-cell>
          <table:table-cell office:value-type="string" table:number-columns-spanned="1" table:number-rows-spanned="2" table:style-name="ce7">
            <text:p>MANDATORY IF peugic_index_lesion_discovery_non=Cancer associated lesion (oesophageal ulcer, oesophageal stricture, severe oesophagitis, gastric ulcer, gastric stricture, duodenal stricture)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lesion_cancer_paris_classification_value_non</text:p>
          </table:table-cell>
          <table:table-cell office:value-type="string" table:number-columns-spanned="1" table:number-rows-spanned="6" table:style-name="ce6">
            <text:p>Paris classification</text:p>
          </table:table-cell>
          <table:table-cell office:value-type="string" table:number-columns-spanned="1" table:number-rows-spanned="6" table:style-name="ce6">
            <text:p>MANDATORY IF peugic_index_lesion_cancer_paris_classification_non=Yes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0-Is (Polypoid, protruded, sessile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p (Polypoid, protruded, peduncul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a (Non-polypoid, superficial, elevat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b (Non-polypoid, flat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c (Non-polypoid, superficially depresse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0-III (Non-polypoid, excavated, ulcerated)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lesion_cancer_description_non</text:p>
          </table:table-cell>
          <table:table-cell office:value-type="string" table:style-name="ce4">
            <text:p>Description cancer associated lesion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index_lesion_premalignant_site_non</text:p>
          </table:table-cell>
          <table:table-cell office:value-type="string" table:number-columns-spanned="1" table:number-rows-spanned="5" table:style-name="ce6">
            <text:p>Site and type of pre-malignant lesion</text:p>
          </table:table-cell>
          <table:table-cell office:value-type="string" table:number-columns-spanned="1" table:number-rows-spanned="5" table:style-name="ce6">
            <text:p>MANDATORY IF peugic_index_lesion_discovery_non=Pre-malignant lesion (e.g. Barretts oesophagus, Gastric atrophy/intestinal metaplasia)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Barretts oesophag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atroph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intestinal meta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quamous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premalignant_barretts_prague_non</text:p>
          </table:table-cell>
          <table:table-cell office:value-type="string" table:number-columns-spanned="1" table:number-rows-spanned="2" table:style-name="ce7">
            <text:p>Prague classification used</text:p>
          </table:table-cell>
          <table:table-cell office:value-type="string" table:number-columns-spanned="1" table:number-rows-spanned="2" table:style-name="ce7">
            <text:p>MANDATORY IF peugic_index_lesion_premalignant_site_non=Barretts oesophagu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lesion_premalignant_barretts_prague_c_non</text:p>
          </table:table-cell>
          <table:table-cell office:value-type="string" table:number-columns-spanned="1" table:number-rows-spanned="2" table:style-name="ce6">
            <text:p>Circumferential (C) length</text:p>
          </table:table-cell>
          <table:table-cell office:value-type="string" table:number-columns-spanned="1" table:number-rows-spanned="2" table:style-name="ce6">
            <text:p>MANDATORY IF peugic_index_lesion_premalignant_barretts_prague_non=Yes</text:p>
          </table:table-cell>
          <table:table-cell office:value-type="string" table:style-name="ce3">
            <text:p>NUMBER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3">
            <text:p>STRING</text:p>
          </table:table-cell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premalignant_barretts_prague_m_non</text:p>
          </table:table-cell>
          <table:table-cell office:value-type="string" table:number-columns-spanned="1" table:number-rows-spanned="2" table:style-name="ce7">
            <text:p>Maximal (M) length</text:p>
          </table:table-cell>
          <table:table-cell office:value-type="string" table:number-columns-spanned="1" table:number-rows-spanned="2" table:style-name="ce7">
            <text:p>MANDATORY IF peugic_index_lesion_premalignant_barretts_prague_non=Yes</text:p>
          </table:table-cell>
          <table:table-cell office:value-type="string" table:style-name="ce4">
            <text:p>NUMBER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table-cell office:value-type="string" table:style-name="ce4">
            <text:p>STRING</text:p>
          </table:table-cell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lesion_premalignant_site_other_non</text:p>
          </table:table-cell>
          <table:table-cell office:value-type="string" table:style-name="ce3">
            <text:p>Please specify other site and type of pre-malignant lesion</text:p>
          </table:table-cell>
          <table:table-cell office:value-type="string" table:style-name="ce3">
            <text:p>MANDATORY IF peugic_index_lesion_premalignant_site_n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lesion_premalignant_dysplasia_non</text:p>
          </table:table-cell>
          <table:table-cell office:value-type="string" table:number-columns-spanned="1" table:number-rows-spanned="3" table:style-name="ce7">
            <text:p>Previous dysplasia</text:p>
          </table:table-cell>
          <table:table-cell office:value-type="string" table:number-columns-spanned="1" table:number-rows-spanned="3" table:style-name="ce7">
            <text:p>MANDATORY IF peugic_index_lesion_discovery_non=Pre-malignant lesion (e.g. Barretts oesophagus, Gastric atrophy/intestinal metaplasia)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lesion_premalignant_dysplasia_other_non</text:p>
          </table:table-cell>
          <table:table-cell office:value-type="string" table:number-columns-spanned="1" table:number-rows-spanned="3" table:style-name="ce6">
            <text:p>Type of dysplasia</text:p>
          </table:table-cell>
          <table:table-cell office:value-type="string" table:number-columns-spanned="1" table:number-rows-spanned="3" table:style-name="ce6">
            <text:p>MANDATORY IF peugic_index_lesion_premalignant_dysplasia_non=Yes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definite for dysplasia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premalignant_focal_non</text:p>
          </table:table-cell>
          <table:table-cell office:value-type="string" table:number-columns-spanned="1" table:number-rows-spanned="2" table:style-name="ce7">
            <text:p>Focal lesion present in the pre-malignant area</text:p>
          </table:table-cell>
          <table:table-cell office:value-type="string" table:number-columns-spanned="1" table:number-rows-spanned="2" table:style-name="ce7">
            <text:p>MANDATORY IF peugic_index_lesion_discovery_non=Pre-malignant lesion (e.g. Barretts oesophagus, Gastric atrophy/intestinal metaplasia)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index_lesion_premalignant_focal_type_non</text:p>
          </table:table-cell>
          <table:table-cell office:value-type="string" table:number-columns-spanned="1" table:number-rows-spanned="4" table:style-name="ce6">
            <text:p>Type of lesion</text:p>
          </table:table-cell>
          <table:table-cell office:value-type="string" table:number-columns-spanned="1" table:number-rows-spanned="4" table:style-name="ce6">
            <text:p>MANDATORY IF peugic_index_lesion_premalignant_focal_non=Yes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Ulc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dul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lesion_premalignant_focal_type_other_non</text:p>
          </table:table-cell>
          <table:table-cell office:value-type="string" table:style-name="ce4">
            <text:p>Please specify other type of lesion</text:p>
          </table:table-cell>
          <table:table-cell office:value-type="string" table:style-name="ce4">
            <text:p>MANDATORY IF peugic_index_lesion_premalignant_focal_type_n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4" table:style-name="ce6">
            <text:p>peugic_index_lesion_discovery_other</text:p>
          </table:table-cell>
          <table:table-cell office:value-type="string" table:number-columns-spanned="1" table:number-rows-spanned="14" table:style-name="ce6">
            <text:p>Endoscopy result (excluding focal, cancer associated or pre-malignant lesions described above)</text:p>
          </table:table-cell>
          <table:table-cell office:value-type="string" table:number-columns-spanned="1" table:number-rows-spanned="14" table:style-name="ce6">
            <text:p>MANDATORY</text:p>
          </table:table-cell>
          <table:table-cell office:value-type="string" table:number-columns-spanned="1" table:number-rows-spanned="14" table:style-name="ce6">
            <text:p>STRING</text:p>
          </table:table-cell>
          <table:table-cell office:value-type="string" table:style-name="ce3">
            <text:p>Reflux oesophagit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didias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Schatzki r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esophageal food bolu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iatus hern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polyp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ti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Gastric erosion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yloric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al stric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uodenal polyp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rm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lesion_discovery_other_LA</text:p>
          </table:table-cell>
          <table:table-cell office:value-type="string" table:number-columns-spanned="1" table:number-rows-spanned="2" table:style-name="ce7">
            <text:p>Oesophagitis graded by the Los Angeles classification</text:p>
          </table:table-cell>
          <table:table-cell office:value-type="string" table:number-columns-spanned="1" table:number-rows-spanned="2" table:style-name="ce7">
            <text:p>MANDATORY IF peugic_index_lesion_discovery_other=Reflux oesophagiti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index_lesion_discovery_other_LA_grade</text:p>
          </table:table-cell>
          <table:table-cell office:value-type="string" table:number-columns-spanned="1" table:number-rows-spanned="4" table:style-name="ce6">
            <text:p>Los Angeles grade</text:p>
          </table:table-cell>
          <table:table-cell office:value-type="string" table:number-columns-spanned="1" table:number-rows-spanned="4" table:style-name="ce6">
            <text:p>MANDATORY IF peugic_index_lesion_discovery_other_LA=Yes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candidiasis</text:p>
          </table:table-cell>
          <table:table-cell office:value-type="string" table:number-columns-spanned="1" table:number-rows-spanned="2" table:style-name="ce7">
            <text:p>Confirmed histologically</text:p>
          </table:table-cell>
          <table:table-cell office:value-type="string" table:number-columns-spanned="1" table:number-rows-spanned="2" table:style-name="ce7">
            <text:p>MANDATORY IF peugic_index_lesion_discovery_other=Candidiasi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lesion_discovery_other_other</text:p>
          </table:table-cell>
          <table:table-cell office:value-type="string" table:style-name="ce3">
            <text:p>Please specify other endoscopy result</text:p>
          </table:table-cell>
          <table:table-cell office:value-type="string" table:style-name="ce3">
            <text:p>MANDATORY IF peugic_index_lesion_discovery_other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procedure_difficulty</text:p>
          </table:table-cell>
          <table:table-cell office:value-type="string" table:number-columns-spanned="1" table:number-rows-spanned="2" table:style-name="ce7">
            <text:p>Endoscopy report indicates a lengthy or difficult procedure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9" table:style-name="ce6">
            <text:p>peugic_index_procedure_difficulty_reason</text:p>
          </table:table-cell>
          <table:table-cell office:value-type="string" table:number-columns-spanned="1" table:number-rows-spanned="9" table:style-name="ce6">
            <text:p>Reason for lengthy or difficult procedure</text:p>
          </table:table-cell>
          <table:table-cell office:value-type="string" table:number-columns-spanned="1" table:number-rows-spanned="9" table:style-name="ce6">
            <text:p>MANDATORY IF peugic_index_procedure_difficulty=Yes</text:p>
          </table:table-cell>
          <table:table-cell office:value-type="string" table:number-columns-spanned="1" table:number-rows-spanned="9" table:style-name="ce6">
            <text:p>STRING</text:p>
          </table:table-cell>
          <table:table-cell office:value-type="string" table:style-name="ce3">
            <text:p>Patient withdrew cons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rdio-respiratory complic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engthy procedure (&gt;15mins) e.g. for 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procedure_difficulty_reason_other</text:p>
          </table:table-cell>
          <table:table-cell office:value-type="string" table:style-name="ce4">
            <text:p>Please specify other reason for lengthy or difficult procedure</text:p>
          </table:table-cell>
          <table:table-cell office:value-type="string" table:style-name="ce4">
            <text:p>MANDATORY IF peugic_index_procedure_difficulty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procedure_inadequate</text:p>
          </table:table-cell>
          <table:table-cell office:value-type="string" table:number-columns-spanned="1" table:number-rows-spanned="2" table:style-name="ce6">
            <text:p>Endoscopy recognised by endoscopist to be inadequate</text:p>
          </table:table-cell>
          <table:table-cell office:value-type="string" table:number-columns-spanned="1" table:number-rows-spanned="2" table:style-name="ce6">
            <text:p>MANDATORY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index_procedure_inadequate_reasons</text:p>
          </table:table-cell>
          <table:table-cell office:value-type="string" table:number-columns-spanned="1" table:number-rows-spanned="7" table:style-name="ce7">
            <text:p>Reason for inadequate endoscopy</text:p>
          </table:table-cell>
          <table:table-cell office:value-type="string" table:number-columns-spanned="1" table:number-rows-spanned="7" table:style-name="ce7">
            <text:p>MANDATORY IF peugic_index_procedure_inadequate=Yes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Poorly tolera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ood/fluid residu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Failure to intub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adequate biopsy sampl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procedure_inadequate_reason_other</text:p>
          </table:table-cell>
          <table:table-cell office:value-type="string" table:style-name="ce3">
            <text:p>Please specify other reason for inadequate endoscopy procedure</text:p>
          </table:table-cell>
          <table:table-cell office:value-type="string" table:style-name="ce3">
            <text:p>MANDATORY IF peugic_index_procedure_inadequate_reasons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report_comments</text:p>
          </table:table-cell>
          <table:table-cell office:value-type="string" table:style-name="ce4">
            <text:p>Any additional useful information from the endoscopy report (optional)</text:p>
          </table:table-cell>
          <table:table-cell office:value-type="string" table:style-name="ce4">
            <text:p>OPTIONAL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2" table:style-name="ce6">
            <text:p>peugic_index_reviewer_inadequate_reason</text:p>
          </table:table-cell>
          <table:table-cell office:value-type="string" table:number-columns-spanned="1" table:number-rows-spanned="12" table:style-name="ce6">
            <text:p>Potential reasons index endoscopy considered inadequate by root cause analysis reviewer</text:p>
          </table:table-cell>
          <table:table-cell office:value-type="string" table:number-columns-spanned="1" table:number-rows-spanned="12" table:style-name="ce6">
            <text:p>MANDATORY</text:p>
          </table:table-cell>
          <table:table-cell office:value-type="string" table:number-columns-spanned="1" table:number-rows-spanned="12" table:style-name="ce6">
            <text:p>STRING</text:p>
          </table:table-cell>
          <table:table-cell office:value-type="string" table:style-name="ce3">
            <text:p>Failure to complete to intended limit of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ailure to intub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intoleran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od/fluid residue recorded or on photographic imag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leeding obscuring view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appropriate endoscopist concerns over risk of biops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 photographs (of at least D2 and J manoeuvre) to confirm complete proced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 images taken and no record of malfunction preventing image captur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adequate number of biopsies taken from suspected malignant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ocal, cancer associated, pre-malignant lesion detected in same segment as subsequent PEUGIC not adequately described, photographed, biopsied or surveillance/follow up plan not appropri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Endoscopy considered to be adequate by root cause analysis review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reviewer_inadequate_other</text:p>
          </table:table-cell>
          <table:table-cell office:value-type="string" table:style-name="ce4">
            <text:p>Please specify other reason for inadequate endoscopy procedure</text:p>
          </table:table-cell>
          <table:table-cell office:value-type="string" table:style-name="ce4">
            <text:p>MANDATORY IF peugic_index_reviewer_inadequate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Follow up plan post index endoscopy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index_followupplan_team_person</text:p>
          </table:table-cell>
          <table:table-cell office:value-type="string" table:number-columns-spanned="1" table:number-rows-spanned="4" table:style-name="ce6">
            <text:p>Person/team responsible for follow up plan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Endoscopis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sponsible/referring clinicia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MDT (Multidisciplinary Team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team_clinician_type</text:p>
          </table:table-cell>
          <table:table-cell office:value-type="string" table:number-columns-spanned="1" table:number-rows-spanned="3" table:style-name="ce7">
            <text:p>Responsible/referring clinician is a gastroenterologist, upper GI surgeon or clinical endoscopist</text:p>
          </table:table-cell>
          <table:table-cell office:value-type="string" table:number-columns-spanned="1" table:number-rows-spanned="3" table:style-name="ce7">
            <text:p>MANDATORY IF peugic_index_followupplan_team_person=Responsible/referring clinicia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12" table:style-name="ce6">
            <text:p>peugic_index_followupplan</text:p>
          </table:table-cell>
          <table:table-cell office:value-type="string" table:number-columns-spanned="1" table:number-rows-spanned="12" table:style-name="ce6">
            <text:p>Repeat or alternative test or endoscopic therapy</text:p>
          </table:table-cell>
          <table:table-cell office:value-type="string" table:number-columns-spanned="1" table:number-rows-spanned="12" table:style-name="ce6">
            <text:p>MANDATORY</text:p>
          </table:table-cell>
          <table:table-cell office:value-type="string" table:number-columns-spanned="1" table:number-rows-spanned="12" table:style-name="ce6">
            <text:p>STRING</text:p>
          </table:table-cell>
          <table:table-cell office:value-type="string" table:style-name="ce3">
            <text:p>Repeat endoscopy to follow up focal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peat endoscopy to follow up cancer associated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peat endoscopy for surveillance of pre-malignant le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peat endoscopy as inadequate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arium swallow/me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T sca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Endoscopic 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ne despite inadequate endosco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ne because endoscopy considered adequ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 further upper GI investigation plann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 clear pla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repeat_focal_perform</text:p>
          </table:table-cell>
          <table:table-cell office:value-type="string" table:number-columns-spanned="1" table:number-rows-spanned="3" table:style-name="ce7">
            <text:p>Repeat endoscopy performed for focal lesion</text:p>
          </table:table-cell>
          <table:table-cell office:value-type="string" table:number-columns-spanned="1" table:number-rows-spanned="3" table:style-name="ce7">
            <text:p>MANDATORY IF peugic_index_followupplan=Repeat endoscopy to follow up focal lesio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repeat_focal_gap</text:p>
          </table:table-cell>
          <table:table-cell office:value-type="string" table:number-columns-spanned="1" table:number-rows-spanned="2" table:style-name="ce6">
            <text:p>Repeat endoscopy performed &gt; 3 months after the index endoscopy</text:p>
          </table:table-cell>
          <table:table-cell office:value-type="string" table:number-columns-spanned="1" table:number-rows-spanned="2" table:style-name="ce6">
            <text:p>MANDATORY IF peugic_index_followupplan_repeat_focal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repeat_focal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repeat_focal_gap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focal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repeat_focal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repeat_focal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repeat_focal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focal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repeat_focal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repeat_lesion_interval</text:p>
          </table:table-cell>
          <table:table-cell office:value-type="string" table:number-columns-spanned="1" table:number-rows-spanned="6" table:style-name="ce7">
            <text:p>Recommended interval for follow-up of cancer associated lesion</text:p>
          </table:table-cell>
          <table:table-cell office:value-type="string" table:number-columns-spanned="1" table:number-rows-spanned="6" table:style-name="ce7">
            <text:p>MANDATORY IF peugic_index_followupplan=Repeat endoscopy to follow up cancer associated lesion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&lt;2 month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&lt;4 month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&lt;6 month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1 yea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specifi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followupplan_repeat_lesion_perform</text:p>
          </table:table-cell>
          <table:table-cell office:value-type="string" table:number-columns-spanned="1" table:number-rows-spanned="3" table:style-name="ce6">
            <text:p>Repeat endoscopy performed for cancer associated lesion</text:p>
          </table:table-cell>
          <table:table-cell office:value-type="string" table:number-columns-spanned="1" table:number-rows-spanned="3" table:style-name="ce6">
            <text:p>MANDATORY IF peugic_index_followupplan=Repeat endoscopy to follow up cancer associated lesion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followupplan_repeat_lesion_gap</text:p>
          </table:table-cell>
          <table:table-cell office:value-type="string" table:number-columns-spanned="1" table:number-rows-spanned="2" table:style-name="ce7">
            <text:p>Repeat endoscopy performed &gt; 3 months after the index endoscopy</text:p>
          </table:table-cell>
          <table:table-cell office:value-type="string" table:number-columns-spanned="1" table:number-rows-spanned="2" table:style-name="ce7">
            <text:p>MANDATORY IF peugic_index_followupplan_repeat_lesion_perform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index_followupplan_repeat_lesion_delay_reason</text:p>
          </table:table-cell>
          <table:table-cell office:value-type="string" table:number-columns-spanned="1" table:number-rows-spanned="8" table:style-name="ce6">
            <text:p>Reason for delay</text:p>
          </table:table-cell>
          <table:table-cell office:value-type="string" table:number-columns-spanned="1" table:number-rows-spanned="8" table:style-name="ce6">
            <text:p>MANDATORY IF peugic_index_followupplan_repeat_lesion_gap=Yes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repeat_lesion_delay_reason_other</text:p>
          </table:table-cell>
          <table:table-cell office:value-type="string" table:style-name="ce4">
            <text:p>Please specify other reason for delay</text:p>
          </table:table-cell>
          <table:table-cell office:value-type="string" table:style-name="ce4">
            <text:p>MANDATORY IF peugic_index_followupplan_repeat_lesion_delay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followupplan_repeat_lesion_not_reason</text:p>
          </table:table-cell>
          <table:table-cell office:value-type="string" table:number-columns-spanned="1" table:number-rows-spanned="6" table:style-name="ce6">
            <text:p>Reason not performed</text:p>
          </table:table-cell>
          <table:table-cell office:value-type="string" table:number-columns-spanned="1" table:number-rows-spanned="6" table:style-name="ce6">
            <text:p>MANDATORY IF peugic_index_followupplan_repeat_lesion_perform=No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repeat_lesion_not_reason_other</text:p>
          </table:table-cell>
          <table:table-cell office:value-type="string" table:style-name="ce4">
            <text:p>Please specify other reason for why not performed</text:p>
          </table:table-cell>
          <table:table-cell office:value-type="string" table:style-name="ce4">
            <text:p>MANDATORY IF peugic_index_followupplan_repeat_lesion_not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index_followupplan_repeat_malignant_interval</text:p>
          </table:table-cell>
          <table:table-cell office:value-type="string" table:number-columns-spanned="1" table:number-rows-spanned="8" table:style-name="ce6">
            <text:p>Recommended interval for surveillance of pre-malignant lesion</text:p>
          </table:table-cell>
          <table:table-cell office:value-type="string" table:number-columns-spanned="1" table:number-rows-spanned="8" table:style-name="ce6">
            <text:p>MANDATORY IF peugic_index_followupplan=Repeat endoscopy for surveillance of pre-malignant lesion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&lt;6 month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1 yea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2 year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3 year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4 year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5 year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specifi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repeat_malignant_perform</text:p>
          </table:table-cell>
          <table:table-cell office:value-type="string" table:number-columns-spanned="1" table:number-rows-spanned="3" table:style-name="ce7">
            <text:p>Repeat endoscopy performed for surveillance of pre-malignant lesion</text:p>
          </table:table-cell>
          <table:table-cell office:value-type="string" table:number-columns-spanned="1" table:number-rows-spanned="3" table:style-name="ce7">
            <text:p>MANDATORY IF peugic_index_followupplan=Repeat endoscopy for surveillance of pre-malignant lesio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repeat_malignant_gap</text:p>
          </table:table-cell>
          <table:table-cell office:value-type="string" table:number-columns-spanned="1" table:number-rows-spanned="2" table:style-name="ce6">
            <text:p>Repeat endoscopy delayed &gt; 3 months from the planned surveillance date</text:p>
          </table:table-cell>
          <table:table-cell office:value-type="string" table:number-columns-spanned="1" table:number-rows-spanned="2" table:style-name="ce6">
            <text:p>MANDATORY IF peugic_index_followupplan_repeat_malignant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repeat_malignant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repeat_malignant_gap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malignant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repeat_malignant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repeat_malignant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repeat_malignant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malignant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repeat_malignant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repeat_inadequate_perform</text:p>
          </table:table-cell>
          <table:table-cell office:value-type="string" table:number-columns-spanned="1" table:number-rows-spanned="3" table:style-name="ce7">
            <text:p>Repeat endoscopy performed</text:p>
          </table:table-cell>
          <table:table-cell office:value-type="string" table:number-columns-spanned="1" table:number-rows-spanned="3" table:style-name="ce7">
            <text:p>MANDATORY IF peugic_index_followupplan=Repeat endoscopy as inadequate endoscop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repeat_inadequate_gap</text:p>
          </table:table-cell>
          <table:table-cell office:value-type="string" table:number-columns-spanned="1" table:number-rows-spanned="2" table:style-name="ce6">
            <text:p>Repeat endoscopy performed &gt; 3 months after the index endoscopy</text:p>
          </table:table-cell>
          <table:table-cell office:value-type="string" table:number-columns-spanned="1" table:number-rows-spanned="2" table:style-name="ce6">
            <text:p>MANDATORY IF peugic_index_followupplan_repeat_inadequate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repeat_inadequate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repeat_inadequate_gap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inadequate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repeat_inadequate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repeat_inadequate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repeat_inadequate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inadequate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repeat_inadequate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repeat_barium_perform</text:p>
          </table:table-cell>
          <table:table-cell office:value-type="string" table:number-columns-spanned="1" table:number-rows-spanned="3" table:style-name="ce7">
            <text:p>Barium swallow/meal performed</text:p>
          </table:table-cell>
          <table:table-cell office:value-type="string" table:number-columns-spanned="1" table:number-rows-spanned="3" table:style-name="ce7">
            <text:p>MANDATORY IF peugic_index_followupplan=Barium swallow/meal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repeat_barium_gap</text:p>
          </table:table-cell>
          <table:table-cell office:value-type="string" table:number-columns-spanned="1" table:number-rows-spanned="2" table:style-name="ce6">
            <text:p>Barium swallow/meal performed &gt; 3 months after the index endoscopy</text:p>
          </table:table-cell>
          <table:table-cell office:value-type="string" table:number-columns-spanned="1" table:number-rows-spanned="2" table:style-name="ce6">
            <text:p>MANDATORY IF peugic_index_followupplan_repeat_barium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repeat_barium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repeat_barium_gap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barium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repeat_barium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repeat_barium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repeat_barium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barium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repeat_barium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repeat_CT_perform</text:p>
          </table:table-cell>
          <table:table-cell office:value-type="string" table:number-columns-spanned="1" table:number-rows-spanned="3" table:style-name="ce7">
            <text:p>CT scan performed</text:p>
          </table:table-cell>
          <table:table-cell office:value-type="string" table:number-columns-spanned="1" table:number-rows-spanned="3" table:style-name="ce7">
            <text:p>MANDATORY IF peugic_index_followupplan=CT scan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repeat_CT_gap</text:p>
          </table:table-cell>
          <table:table-cell office:value-type="string" table:number-columns-spanned="1" table:number-rows-spanned="2" table:style-name="ce6">
            <text:p>CT scan performed &gt; 3 months after the index endoscopy</text:p>
          </table:table-cell>
          <table:table-cell office:value-type="string" table:number-columns-spanned="1" table:number-rows-spanned="2" table:style-name="ce6">
            <text:p>MANDATORY IF peugic_index_followupplan_repeat_CT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repeat_CT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repeat_CT_gap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CT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repeat_CT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repeat_CT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repeat_CT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repeat_CT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repeat_CT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index_followupplan_endoscopic_therapy</text:p>
          </table:table-cell>
          <table:table-cell office:value-type="string" table:number-columns-spanned="1" table:number-rows-spanned="5" table:style-name="ce7">
            <text:p>Type of endoscopic therapy</text:p>
          </table:table-cell>
          <table:table-cell office:value-type="string" table:number-columns-spanned="1" table:number-rows-spanned="5" table:style-name="ce7">
            <text:p>MANDATORY IF peugic_index_followupplan=Endoscopic therap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EMR (Endoscopic Mucosal Re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ESD (Endoscopic Submucosal Dissec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lation - RFA (Radiofrequency Abla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Ablation - APC (Argon Plasma Coagulation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followupplan_EMR_perform</text:p>
          </table:table-cell>
          <table:table-cell office:value-type="string" table:number-columns-spanned="1" table:number-rows-spanned="3" table:style-name="ce6">
            <text:p>Endoscopic resection or therapy performed</text:p>
          </table:table-cell>
          <table:table-cell office:value-type="string" table:number-columns-spanned="1" table:number-rows-spanned="3" table:style-name="ce6">
            <text:p>MANDATORY IF peugic_index_followupplan_endoscopic_therapy=EMR (Endoscopic Mucosal Resection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followupplan_EMR_delay</text:p>
          </table:table-cell>
          <table:table-cell office:value-type="string" table:number-columns-spanned="1" table:number-rows-spanned="2" table:style-name="ce7">
            <text:p>Endoscopic resection or therapy performed &gt; 3 months after the index endoscopy</text:p>
          </table:table-cell>
          <table:table-cell office:value-type="string" table:number-columns-spanned="1" table:number-rows-spanned="2" table:style-name="ce7">
            <text:p>MANDATORY IF peugic_index_followupplan_EMR_perform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index_followupplan_EMR_delay_reason</text:p>
          </table:table-cell>
          <table:table-cell office:value-type="string" table:number-columns-spanned="1" table:number-rows-spanned="8" table:style-name="ce6">
            <text:p>Reason for delay</text:p>
          </table:table-cell>
          <table:table-cell office:value-type="string" table:number-columns-spanned="1" table:number-rows-spanned="8" table:style-name="ce6">
            <text:p>MANDATORY IF peugic_index_followupplan_EMR_delay=Yes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EMR_delay_reason_other</text:p>
          </table:table-cell>
          <table:table-cell office:value-type="string" table:style-name="ce4">
            <text:p>Please specify other reason for delay</text:p>
          </table:table-cell>
          <table:table-cell office:value-type="string" table:style-name="ce4">
            <text:p>MANDATORY IF peugic_index_followupplan_EMR_delay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6">
            <text:p>peugic_index_followupplan_EMR_histology</text:p>
          </table:table-cell>
          <table:table-cell office:value-type="string" table:number-columns-spanned="1" table:number-rows-spanned="7" table:style-name="ce6">
            <text:p>Histology</text:p>
          </table:table-cell>
          <table:table-cell office:value-type="string" table:number-columns-spanned="1" table:number-rows-spanned="7" table:style-name="ce6">
            <text:p>MANDATORY IF peugic_index_followupplan_EMR_perform=Yes</text:p>
          </table:table-cell>
          <table:table-cell office:value-type="string" table:number-columns-spanned="1" table:number-rows-spanned="7" table:style-name="ce6">
            <text:p>STRING</text:p>
          </table:table-cell>
          <table:table-cell office:value-type="string" table:style-name="ce3">
            <text:p>Norm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definate for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r completely resec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r NOT completely resec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perform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EMR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EMR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EMR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EMR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ESD_perform</text:p>
          </table:table-cell>
          <table:table-cell office:value-type="string" table:number-columns-spanned="1" table:number-rows-spanned="3" table:style-name="ce7">
            <text:p>Endoscopic resection or therapy performed</text:p>
          </table:table-cell>
          <table:table-cell office:value-type="string" table:number-columns-spanned="1" table:number-rows-spanned="3" table:style-name="ce7">
            <text:p>MANDATORY IF peugic_index_followupplan_endoscopic_therapy=ESD (Endoscopic Submucosal Dissection)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ESD_delay</text:p>
          </table:table-cell>
          <table:table-cell office:value-type="string" table:number-columns-spanned="1" table:number-rows-spanned="2" table:style-name="ce6">
            <text:p>Endoscopic resection or therapy performed &gt; 3 months after the index endoscopy</text:p>
          </table:table-cell>
          <table:table-cell office:value-type="string" table:number-columns-spanned="1" table:number-rows-spanned="2" table:style-name="ce6">
            <text:p>MANDATORY IF peugic_index_followupplan_ESD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ESD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ESD_delay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ESD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ESD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7" table:style-name="ce7">
            <text:p>peugic_index_followupplan_ESD_histology</text:p>
          </table:table-cell>
          <table:table-cell office:value-type="string" table:number-columns-spanned="1" table:number-rows-spanned="7" table:style-name="ce7">
            <text:p>Histology</text:p>
          </table:table-cell>
          <table:table-cell office:value-type="string" table:number-columns-spanned="1" table:number-rows-spanned="7" table:style-name="ce7">
            <text:p>MANDATORY IF peugic_index_followupplan_ESD_perform=Yes</text:p>
          </table:table-cell>
          <table:table-cell office:value-type="string" table:number-columns-spanned="1" table:number-rows-spanned="7" table:style-name="ce7">
            <text:p>STRING</text:p>
          </table:table-cell>
          <table:table-cell office:value-type="string" table:style-name="ce4">
            <text:p>Normal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definate for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Low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High grade dysplasi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completely resec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ancer NOT completely resect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performed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followupplan_ESD_not_reason</text:p>
          </table:table-cell>
          <table:table-cell office:value-type="string" table:number-columns-spanned="1" table:number-rows-spanned="6" table:style-name="ce6">
            <text:p>Reason not performed</text:p>
          </table:table-cell>
          <table:table-cell office:value-type="string" table:number-columns-spanned="1" table:number-rows-spanned="6" table:style-name="ce6">
            <text:p>MANDATORY IF peugic_index_followupplan_ESD_perform=No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ESD_not_reason_other</text:p>
          </table:table-cell>
          <table:table-cell office:value-type="string" table:style-name="ce4">
            <text:p>Please specify other reason for why not performed</text:p>
          </table:table-cell>
          <table:table-cell office:value-type="string" table:style-name="ce4">
            <text:p>MANDATORY IF peugic_index_followupplan_ESD_not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followupplan_RFA_perform</text:p>
          </table:table-cell>
          <table:table-cell office:value-type="string" table:number-columns-spanned="1" table:number-rows-spanned="3" table:style-name="ce6">
            <text:p>Endoscopic resection or therapy performed</text:p>
          </table:table-cell>
          <table:table-cell office:value-type="string" table:number-columns-spanned="1" table:number-rows-spanned="3" table:style-name="ce6">
            <text:p>MANDATORY IF peugic_index_followupplan_endoscopic_therapy=Ablation - RFA (Radiofrequency Ablation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followupplan_RFA_delay</text:p>
          </table:table-cell>
          <table:table-cell office:value-type="string" table:number-columns-spanned="1" table:number-rows-spanned="2" table:style-name="ce7">
            <text:p>Endoscopic resection or therapy performed &gt; 6 months after the index endoscopy</text:p>
          </table:table-cell>
          <table:table-cell office:value-type="string" table:number-columns-spanned="1" table:number-rows-spanned="2" table:style-name="ce7">
            <text:p>MANDATORY IF peugic_index_followupplan_RFA_perform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index_followupplan_RFA_delay_reason</text:p>
          </table:table-cell>
          <table:table-cell office:value-type="string" table:number-columns-spanned="1" table:number-rows-spanned="8" table:style-name="ce6">
            <text:p>Reason for delay</text:p>
          </table:table-cell>
          <table:table-cell office:value-type="string" table:number-columns-spanned="1" table:number-rows-spanned="8" table:style-name="ce6">
            <text:p>MANDATORY IF peugic_index_followupplan_RFA_delay=Yes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RFA_delay_reason_other</text:p>
          </table:table-cell>
          <table:table-cell office:value-type="string" table:style-name="ce4">
            <text:p>Please specify other reason for delay</text:p>
          </table:table-cell>
          <table:table-cell office:value-type="string" table:style-name="ce4">
            <text:p>MANDATORY IF peugic_index_followupplan_RFA_delay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followupplan_RFA_not_reason</text:p>
          </table:table-cell>
          <table:table-cell office:value-type="string" table:number-columns-spanned="1" table:number-rows-spanned="6" table:style-name="ce6">
            <text:p>Reason not performed</text:p>
          </table:table-cell>
          <table:table-cell office:value-type="string" table:number-columns-spanned="1" table:number-rows-spanned="6" table:style-name="ce6">
            <text:p>MANDATORY IF peugic_index_followupplan_RFA_perform=No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RFA_not_reason_other</text:p>
          </table:table-cell>
          <table:table-cell office:value-type="string" table:style-name="ce4">
            <text:p>Please specify other reason for why not performed</text:p>
          </table:table-cell>
          <table:table-cell office:value-type="string" table:style-name="ce4">
            <text:p>MANDATORY IF peugic_index_followupplan_RFA_not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followupplan_APC_perform</text:p>
          </table:table-cell>
          <table:table-cell office:value-type="string" table:number-columns-spanned="1" table:number-rows-spanned="3" table:style-name="ce6">
            <text:p>Endoscopic resection or therapy performed</text:p>
          </table:table-cell>
          <table:table-cell office:value-type="string" table:number-columns-spanned="1" table:number-rows-spanned="3" table:style-name="ce6">
            <text:p>MANDATORY IF peugic_index_followupplan_endoscopic_therapy=Ablation - APC (Argon Plasma Coagulation)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index_followupplan_APC_delay</text:p>
          </table:table-cell>
          <table:table-cell office:value-type="string" table:number-columns-spanned="1" table:number-rows-spanned="2" table:style-name="ce7">
            <text:p>Endoscopic resection or therapy performed &gt; 6 months after the index endoscopy</text:p>
          </table:table-cell>
          <table:table-cell office:value-type="string" table:number-columns-spanned="1" table:number-rows-spanned="2" table:style-name="ce7">
            <text:p>MANDATORY IF peugic_index_followupplan_APC_perform=Yes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index_followupplan_APC_delay_reason</text:p>
          </table:table-cell>
          <table:table-cell office:value-type="string" table:number-columns-spanned="1" table:number-rows-spanned="8" table:style-name="ce6">
            <text:p>Reason for delay</text:p>
          </table:table-cell>
          <table:table-cell office:value-type="string" table:number-columns-spanned="1" table:number-rows-spanned="8" table:style-name="ce6">
            <text:p>MANDATORY IF peugic_index_followupplan_APC_delay=Yes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APC_delay_reason_other</text:p>
          </table:table-cell>
          <table:table-cell office:value-type="string" table:style-name="ce4">
            <text:p>Please specify other reason for delay</text:p>
          </table:table-cell>
          <table:table-cell office:value-type="string" table:style-name="ce4">
            <text:p>MANDATORY IF peugic_index_followupplan_APC_delay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6">
            <text:p>peugic_index_followupplan_APC_not_reason</text:p>
          </table:table-cell>
          <table:table-cell office:value-type="string" table:number-columns-spanned="1" table:number-rows-spanned="6" table:style-name="ce6">
            <text:p>Reason not performed</text:p>
          </table:table-cell>
          <table:table-cell office:value-type="string" table:number-columns-spanned="1" table:number-rows-spanned="6" table:style-name="ce6">
            <text:p>MANDATORY IF peugic_index_followupplan_APC_perform=No</text:p>
          </table:table-cell>
          <table:table-cell office:value-type="string" table:number-columns-spanned="1" table:number-rows-spanned="6" table:style-name="ce6">
            <text:p>STRING</text:p>
          </table:table-cell>
          <table:table-cell office:value-type="string" table:style-name="ce3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followupplan_APC_not_reason_other</text:p>
          </table:table-cell>
          <table:table-cell office:value-type="string" table:style-name="ce4">
            <text:p>Please specify other reason for why not performed</text:p>
          </table:table-cell>
          <table:table-cell office:value-type="string" table:style-name="ce4">
            <text:p>MANDATORY IF peugic_index_followupplan_APC_not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other_therapy</text:p>
          </table:table-cell>
          <table:table-cell office:value-type="string" table:style-name="ce3">
            <text:p>Please specify other endoscopic therapy in follow up plan</text:p>
          </table:table-cell>
          <table:table-cell office:value-type="string" table:style-name="ce3">
            <text:p>MANDATORY IF peugic_index_followupplan_endoscopic_therapy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followupplan_other_perform</text:p>
          </table:table-cell>
          <table:table-cell office:value-type="string" table:number-columns-spanned="1" table:number-rows-spanned="3" table:style-name="ce7">
            <text:p>Endoscopic resection or therapy performed</text:p>
          </table:table-cell>
          <table:table-cell office:value-type="string" table:number-columns-spanned="1" table:number-rows-spanned="3" table:style-name="ce7">
            <text:p>MANDATORY IF peugic_index_followupplan_endoscopic_therapy=Other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6">
            <text:p>peugic_index_followupplan_other_gap</text:p>
          </table:table-cell>
          <table:table-cell office:value-type="string" table:number-columns-spanned="1" table:number-rows-spanned="2" table:style-name="ce6">
            <text:p>Endoscopic resection or therapy performed &gt; 6 months after the index endoscopy</text:p>
          </table:table-cell>
          <table:table-cell office:value-type="string" table:number-columns-spanned="1" table:number-rows-spanned="2" table:style-name="ce6">
            <text:p>MANDATORY IF peugic_index_followupplan_other_perform=Yes</text:p>
          </table:table-cell>
          <table:table-cell office:value-type="string" table:number-columns-spanned="1" table:number-rows-spanned="2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7">
            <text:p>peugic_index_followupplan_other_delay_reason</text:p>
          </table:table-cell>
          <table:table-cell office:value-type="string" table:number-columns-spanned="1" table:number-rows-spanned="8" table:style-name="ce7">
            <text:p>Reason for delay</text:p>
          </table:table-cell>
          <table:table-cell office:value-type="string" table:number-columns-spanned="1" table:number-rows-spanned="8" table:style-name="ce7">
            <text:p>MANDATORY IF peugic_index_followupplan_other_gap=Yes</text:p>
          </table:table-cell>
          <table:table-cell office:value-type="string" table:number-columns-spanned="1" table:number-rows-spanned="8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COVID pandemic contribution to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other_delay_reason_other</text:p>
          </table:table-cell>
          <table:table-cell office:value-type="string" table:style-name="ce3">
            <text:p>Please specify other reason for delay</text:p>
          </table:table-cell>
          <table:table-cell office:value-type="string" table:style-name="ce3">
            <text:p>MANDATORY IF peugic_index_followupplan_other_delay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6" table:style-name="ce7">
            <text:p>peugic_index_followupplan_other_not_reason</text:p>
          </table:table-cell>
          <table:table-cell office:value-type="string" table:number-columns-spanned="1" table:number-rows-spanned="6" table:style-name="ce7">
            <text:p>Reason not performed</text:p>
          </table:table-cell>
          <table:table-cell office:value-type="string" table:number-columns-spanned="1" table:number-rows-spanned="6" table:style-name="ce7">
            <text:p>MANDATORY IF peugic_index_followupplan_other_perform=No</text:p>
          </table:table-cell>
          <table:table-cell office:value-type="string" table:number-columns-spanned="1" table:number-rows-spanned="6" table:style-name="ce7">
            <text:p>STRING</text:p>
          </table:table-cell>
          <table:table-cell office:value-type="string" table:style-name="ce4">
            <text:p>Patient choic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DNA (did not attend)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tercurrent illnes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atient safe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index_followupplan_other_not_reason_other</text:p>
          </table:table-cell>
          <table:table-cell office:value-type="string" table:style-name="ce3">
            <text:p>Please specify other reason for why not performed</text:p>
          </table:table-cell>
          <table:table-cell office:value-type="string" table:style-name="ce3">
            <text:p>MANDATORY IF peugic_index_followupplan_other_not_reason=Other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index_nofollowupplan_decision</text:p>
          </table:table-cell>
          <table:table-cell office:value-type="string" table:number-columns-spanned="1" table:number-rows-spanned="3" table:style-name="ce7">
            <text:p>Decision-making following inadequate endoscopy</text:p>
          </table:table-cell>
          <table:table-cell office:value-type="string" table:number-columns-spanned="1" table:number-rows-spanned="3" table:style-name="ce7">
            <text:p>MANDATORY IF peugic_index_followupplan=None despite inadequate endoscopy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Documented decision not to repeat or do other tes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ocumented shared decision not to repeat or do other tes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 documentation of decisio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index_nofollowupplan_decision_reason</text:p>
          </table:table-cell>
          <table:table-cell office:value-type="string" table:number-columns-spanned="1" table:number-rows-spanned="3" table:style-name="ce6">
            <text:p>Reason for decision</text:p>
          </table:table-cell>
          <table:table-cell office:value-type="string" table:number-columns-spanned="1" table:number-rows-spanned="3" table:style-name="ce6">
            <text:p>MANDATORY IF peugic_index_nofollowupplan_decision=Documented decision not to repeat or do other test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No reason give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railty/co-morbidity 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nofollowupplan_decision_reason_other</text:p>
          </table:table-cell>
          <table:table-cell office:value-type="string" table:style-name="ce4">
            <text:p>Please specify other reason for decision</text:p>
          </table:table-cell>
          <table:table-cell office:value-type="string" table:style-name="ce4">
            <text:p>MANDATORY IF peugic_index_nofollowupplan_decision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index_nofollowupplan_shared_decision_reason</text:p>
          </table:table-cell>
          <table:table-cell office:value-type="string" table:number-columns-spanned="1" table:number-rows-spanned="4" table:style-name="ce6">
            <text:p>Reason for decision</text:p>
          </table:table-cell>
          <table:table-cell office:value-type="string" table:number-columns-spanned="1" table:number-rows-spanned="4" table:style-name="ce6">
            <text:p>MANDATORY IF peugic_index_nofollowupplan_decision=Documented shared decision not to repeat or do other test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No reason give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Frailty/co-morbidity patien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wish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index_nofollowupplan_shared_decision_reason_other</text:p>
          </table:table-cell>
          <table:table-cell office:value-type="string" table:style-name="ce4">
            <text:p>Please specify other reason for decision</text:p>
          </table:table-cell>
          <table:table-cell office:value-type="string" table:style-name="ce4">
            <text:p>MANDATORY IF peugic_index_nofollowupplan_shared_decision_reason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PEUGIC categorisation details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categorisation</text:p>
          </table:table-cell>
          <table:table-cell office:value-type="string" table:number-columns-spanned="1" table:number-rows-spanned="4" table:style-name="ce6">
            <text:p>PEUGIC categorisation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A: Focal, cancer associated or pre-malignant lesion detected in same section as subsequent cancer with adequate assessment and decision mak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B: Focal, cancer associated or pre-malignant lesion detected in same section as subsequent cancer with inadequate assessment and/or decision mak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: Possible missed lesion in same section as subsequent cancer, endoscopy and decision making adequate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: Possible missed lesion in same section as subsequent cancer, endoscopy and/or decision making inadequat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7">
            <text:p>peugic_definition</text:p>
          </table:table-cell>
          <table:table-cell office:value-type="string" table:number-columns-spanned="1" table:number-rows-spanned="5" table:style-name="ce7">
            <text:p>PEUGIC sub-type</text:p>
          </table:table-cell>
          <table:table-cell office:value-type="string" table:number-columns-spanned="1" table:number-rows-spanned="5" table:style-name="ce7">
            <text:p>MANDATORY</text:p>
          </table:table-cell>
          <table:table-cell office:value-type="string" table:number-columns-spanned="1" table:number-rows-spanned="5" table:style-name="ce7">
            <text:p>STRING</text:p>
          </table:table-cell>
          <table:table-cell office:value-type="string" table:style-name="ce4">
            <text:p>Interval: Cancer detected prior to recommended surveillance or screen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-interval A: <text:s/>Cancer detected at time (or within 3 months) of recommended surveillance or screen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-interval B: Cancer detected &gt;3 months after recommended surveillance or screening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-interval C: No surveillance or screening recommend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Non-procedural factors contributing to PEUGIC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8" table:style-name="ce6">
            <text:p>peugic_patient_decisions</text:p>
          </table:table-cell>
          <table:table-cell office:value-type="string" table:number-columns-spanned="1" table:number-rows-spanned="8" table:style-name="ce6">
            <text:p>Patient factors</text:p>
          </table:table-cell>
          <table:table-cell office:value-type="string" table:number-columns-spanned="1" table:number-rows-spanned="8" table:style-name="ce6">
            <text:p>MANDATORY</text:p>
          </table:table-cell>
          <table:table-cell office:value-type="string" table:number-columns-spanned="1" table:number-rows-spanned="8" table:style-name="ce6">
            <text:p>STRING</text:p>
          </table:table-cell>
          <table:table-cell office:value-type="string" table:style-name="ce3">
            <text:p>Patient DNA (did not attend) despite adequate attempt to schedule endoscopy/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elayed for socio-economic reason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moved out of area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ecision not to investigate based on co-morbidity/frailt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atient declined further investigat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Requires an interpret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Other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ne</text:p>
          </table:table-cell>
          <table:table-cell table:number-columns-repeated="16379" table:style-name="Default_1"/>
        </table:table-row>
        <table:table-row table:style-name="ro3">
          <table:table-cell office:value-type="string" table:style-name="ce4">
            <text:p>peugic_patient_decisions_other</text:p>
          </table:table-cell>
          <table:table-cell office:value-type="string" table:style-name="ce4">
            <text:p>Please specify other patient factor</text:p>
          </table:table-cell>
          <table:table-cell office:value-type="string" table:style-name="ce4">
            <text:p>MANDATORY IF peugic_patient_decisions=Other</text:p>
          </table:table-cell>
          <table:table-cell office:value-type="string" table:style-name="ce4">
            <text:p>STRING (free text)</text:p>
          </table:table-cell>
          <table:table-cell table:style-name="ce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administrative_decisions</text:p>
          </table:table-cell>
          <table:table-cell office:value-type="string" table:number-columns-spanned="1" table:number-rows-spanned="4" table:style-name="ce6">
            <text:p>Administrative process factors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Booking dela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 test book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Cancellation and not re-book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ne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clinical_decisions</text:p>
          </table:table-cell>
          <table:table-cell office:value-type="string" table:number-columns-spanned="1" table:number-rows-spanned="4" table:style-name="ce7">
            <text:p>Clinical decision-making factors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No clear decision; no evidence of histology/investigation result reviewed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Decision not acted up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Inappropriate decision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ne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Patient outcomes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5" table:style-name="ce6">
            <text:p>peugic_patient_outcome</text:p>
          </table:table-cell>
          <table:table-cell office:value-type="string" table:number-columns-spanned="1" table:number-rows-spanned="5" table:style-name="ce6">
            <text:p>Impact of delay in diagnosis for patient</text:p>
          </table:table-cell>
          <table:table-cell office:value-type="string" table:number-columns-spanned="1" table:number-rows-spanned="5" table:style-name="ce6">
            <text:p>MANDATORY</text:p>
          </table:table-cell>
          <table:table-cell office:value-type="string" table:number-columns-spanned="1" table:number-rows-spanned="5" table:style-name="ce6">
            <text:p>STRING</text:p>
          </table:table-cell>
          <table:table-cell office:value-type="string" table:style-name="ce3">
            <text:p>Potential endoscopic resection rather than surger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otential endoscopic resection in patient unfit surger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otential surgery rather than palliative 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otential curative chemoradiotherapy rather than palliative therap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ne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Discharging duty of candour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6">
            <text:p>peugic_avoidable</text:p>
          </table:table-cell>
          <table:table-cell office:value-type="string" table:number-columns-spanned="1" table:number-rows-spanned="4" table:style-name="ce6">
            <text:p>PEUGIC avoidable</text:p>
          </table:table-cell>
          <table:table-cell office:value-type="string" table:number-columns-spanned="1" table:number-rows-spanned="4" table:style-name="ce6">
            <text:p>MANDATORY</text:p>
          </table:table-cell>
          <table:table-cell office:value-type="string" table:number-columns-spanned="1" table:number-rows-spanned="4" table:style-name="ce6">
            <text:p>STRING</text:p>
          </table:table-cell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ossibl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Probably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Definitely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4" table:style-name="ce7">
            <text:p>peugic_patient_harmed</text:p>
          </table:table-cell>
          <table:table-cell office:value-type="string" table:number-columns-spanned="1" table:number-rows-spanned="4" table:style-name="ce7">
            <text:p>Patient harmed</text:p>
          </table:table-cell>
          <table:table-cell office:value-type="string" table:number-columns-spanned="1" table:number-rows-spanned="4" table:style-name="ce7">
            <text:p>MANDATORY</text:p>
          </table:table-cell>
          <table:table-cell office:value-type="string" table:number-columns-spanned="1" table:number-rows-spanned="4" table:style-name="ce7">
            <text:p>STRING</text:p>
          </table:table-cell>
          <table:table-cell office:value-type="string" table:style-name="ce4">
            <text:p>None or minor har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oderate har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Major harm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Premature death as a result of the PEUGIC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uty_candour_discharge</text:p>
          </table:table-cell>
          <table:table-cell office:value-type="string" table:number-columns-spanned="1" table:number-rows-spanned="3" table:style-name="ce6">
            <text:p>Duty of candour should be discharged</text:p>
          </table:table-cell>
          <table:table-cell office:value-type="string" table:number-columns-spanned="1" table:number-rows-spanned="3" table:style-name="ce6">
            <text:p>MANDATORY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Uncertai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7">
            <text:p>peugic_duty_candour_discharge_occured</text:p>
          </table:table-cell>
          <table:table-cell office:value-type="string" table:number-columns-spanned="1" table:number-rows-spanned="3" table:style-name="ce7">
            <text:p>Duty of candour already been discharged</text:p>
          </table:table-cell>
          <table:table-cell office:value-type="string" table:number-columns-spanned="1" table:number-rows-spanned="3" table:style-name="ce7">
            <text:p>MANDATORY IF peugic_duty_candour_discharge=Yes</text:p>
          </table:table-cell>
          <table:table-cell office:value-type="string" table:number-columns-spanned="1" table:number-rows-spanned="3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t known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3" table:style-name="ce6">
            <text:p>peugic_duty_candour_discharge_discussed</text:p>
          </table:table-cell>
          <table:table-cell office:value-type="string" table:number-columns-spanned="1" table:number-rows-spanned="3" table:style-name="ce6">
            <text:p>Case discussed with hospital team responsible for discharges of duty of candour</text:p>
          </table:table-cell>
          <table:table-cell office:value-type="string" table:number-columns-spanned="1" table:number-rows-spanned="3" table:style-name="ce6">
            <text:p>MANDATORY IF peugic_duty_candour_discharge=Uncertain</text:p>
          </table:table-cell>
          <table:table-cell office:value-type="string" table:number-columns-spanned="1" table:number-rows-spanned="3" table:style-name="ce6">
            <text:p>STRING</text:p>
          </table:table-cell>
          <table:table-cell office:value-type="string" table:style-name="ce3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t yet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3">
            <text:p>No</text:p>
          </table:table-cell>
          <table:table-cell table:number-columns-repeated="16379" table:style-name="Default_1"/>
        </table:table-row>
        <table:table-row table:style-name="ro3">
          <table:table-cell office:value-type="string" table:number-columns-spanned="1" table:number-rows-spanned="2" table:style-name="ce7">
            <text:p>peugic_duty_candour_discussions</text:p>
          </table:table-cell>
          <table:table-cell office:value-type="string" table:number-columns-spanned="1" table:number-rows-spanned="2" table:style-name="ce7">
            <text:p>Case has been discussed in a clinical governance meeting to agree duty of candour classification</text:p>
          </table:table-cell>
          <table:table-cell office:value-type="string" table:number-columns-spanned="1" table:number-rows-spanned="2" table:style-name="ce7">
            <text:p>MANDATORY</text:p>
          </table:table-cell>
          <table:table-cell office:value-type="string" table:number-columns-spanned="1" table:number-rows-spanned="2" table:style-name="ce7">
            <text:p>STRING</text:p>
          </table:table-cell>
          <table:table-cell office:value-type="string" table:style-name="ce4">
            <text:p>Yes</text:p>
          </table:table-cell>
          <table:table-cell table:number-columns-repeated="16379" table:style-name="Default_1"/>
        </table:table-row>
        <table:table-row table:style-name="ro3">
          <table:covered-table-cell/>
          <table:covered-table-cell/>
          <table:covered-table-cell/>
          <table:covered-table-cell/>
          <table:table-cell office:value-type="string" table:style-name="ce4">
            <text:p>No</text:p>
          </table:table-cell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Final comments (Diagnosis and index endoscopy at same organisation &amp; Index endoscopy organisation - Diagnosis and index endoscopy NOT at same organisation)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final_comments</text:p>
          </table:table-cell>
          <table:table-cell office:value-type="string" table:style-name="ce3">
            <text:p>Further or final comments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style-name="ro2">
          <table:table-cell office:value-type="string" table:number-columns-spanned="5" table:number-rows-spanned="1" table:style-name="ce5">
            <text:p>Final comments (Diagnosis organisation - Diagnosis and index endoscopy NOT at same organisation)</text:p>
          </table:table-cell>
          <table:covered-table-cell table:number-columns-repeated="4"/>
          <table:table-cell table:number-columns-repeated="16379" table:style-name="Default_1"/>
        </table:table-row>
        <table:table-row table:style-name="ro3">
          <table:table-cell office:value-type="string" table:style-name="ce3">
            <text:p>peugic_final_comments_diag</text:p>
          </table:table-cell>
          <table:table-cell office:value-type="string" table:style-name="ce3">
            <text:p>Further or final comments (optional)</text:p>
          </table:table-cell>
          <table:table-cell office:value-type="string" table:style-name="ce3">
            <text:p>OPTIONAL</text:p>
          </table:table-cell>
          <table:table-cell office:value-type="string" table:style-name="ce3">
            <text:p>STRING (free text)</text:p>
          </table:table-cell>
          <table:table-cell table:style-name="ce3"/>
          <table:table-cell table:number-columns-repeated="16379" table:style-name="Default_1"/>
        </table:table-row>
        <table:table-row table:number-rows-repeated="1047185" table:style-name="ro4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Liberation Sans" svg:font-family="&quot;Liberation Sans&quot;"/>
    <style:font-face style:name="Calibri" svg:font-family="Calibri"/>
    <style:font-face style:name="Cambria" svg:font-family="Cambria"/>
  </office:font-face-decls>
  <office:styles>
    <number:number-style style:name="N0">
      <number:number number:min-integer-digits="1"/>
    </number:number-style>
    <style:style style:name="Accent" style:family="table-cell" style:data-style-name="N0">
      <style:table-cell-properties style:vertical-align="automatic" fo:background-color="transparent"/>
      <style:text-properties fo:font-weight="bold" style:font-weight-asian="bold" style:font-weight-complex="bold"/>
    </style:style>
    <style:style style:name="Accent_32_1" style:display-name="Accent 1" style:family="table-cell" style:data-style-name="N0">
      <style:table-cell-properties style:vertical-align="automatic" fo:background-color="#000000"/>
      <style:text-properties fo:color="#FFFFFF" fo:font-weight="bold" style:font-weight-asian="bold" style:font-weight-complex="bold"/>
    </style:style>
    <style:style style:name="Accent_32_2" style:display-name="Accent 2" style:family="table-cell" style:data-style-name="N0">
      <style:table-cell-properties style:vertical-align="automatic" fo:background-color="#808080"/>
      <style:text-properties fo:color="#FFFFFF" fo:font-weight="bold" style:font-weight-asian="bold" style:font-weight-complex="bold"/>
    </style:style>
    <style:style style:name="Accent_32_3" style:display-name="Accent 3" style:family="table-cell" style:data-style-name="N0">
      <style:table-cell-properties style:vertical-align="automatic" fo:background-color="#DDDDDD"/>
      <style:text-properties fo:font-weight="bold" style:font-weight-asian="bold" style:font-weight-complex="bold"/>
    </style:style>
    <style:style style:name="Bad" style:family="table-cell" style:data-style-name="N0">
      <style:table-cell-properties style:vertical-align="automatic" fo:background-color="#FFCCCC"/>
      <style:text-properties fo:color="#CC0000"/>
    </style:style>
    <style:style style:name="Default" style:family="table-cell" style:data-style-name="N0">
      <style:table-cell-properties style:vertical-align="automatic"/>
      <style:text-properties fo:color="#000000" style:font-name="Calibri" style:font-name-asian="Calibri" style:font-name-complex="Calibri" fo:font-size="11pt" style:font-size-asian="11pt" style:font-size-complex="11pt" style:font-family-generic="swiss"/>
    </style:style>
    <style:style style:name="Error" style:family="table-cell" style:data-style-name="N0">
      <style:table-cell-properties style:vertical-align="automatic" fo:background-color="#CC0000"/>
      <style:text-properties fo:color="#FFFFFF" fo:font-weight="bold" style:font-weight-asian="bold" style:font-weight-complex="bold"/>
    </style:style>
    <style:style style:name="Footnote" style:family="table-cell" style:data-style-name="N0">
      <style:table-cell-properties style:vertical-align="automatic" fo:background-color="transparent"/>
      <style:text-properties fo:color="#808080" fo:font-style="italic" style:font-style-asian="italic" style:font-style-complex="italic"/>
    </style:style>
    <style:style style:name="Good" style:family="table-cell" style:data-style-name="N0">
      <style:table-cell-properties style:vertical-align="automatic" fo:background-color="#CCFFCC"/>
      <style:text-properties fo:color="#006600"/>
    </style:style>
    <style:style style:name="Heading" style:family="table-cell" style:data-style-name="N0">
      <style:table-cell-properties style:vertical-align="automatic" fo:background-color="transparent"/>
      <style:text-properties fo:font-size="24pt" style:font-size-asian="24pt" style:font-size-complex="24pt" fo:font-weight="bold" style:font-weight-asian="bold" style:font-weight-complex="bold"/>
    </style:style>
    <style:style style:name="Heading_32_1" style:display-name="Heading 1" style:family="table-cell" style:data-style-name="N0">
      <style:table-cell-properties style:vertical-align="automatic" fo:background-color="transparent"/>
      <style:text-properties fo:font-size="18pt" style:font-size-asian="18pt" style:font-size-complex="18pt" fo:font-weight="bold" style:font-weight-asian="bold" style:font-weight-complex="bold"/>
    </style:style>
    <style:style style:name="Heading_32_2" style:display-name="Heading 2" style:family="table-cell" style:data-style-name="N0">
      <style:table-cell-properties style:vertical-align="automatic" fo:background-color="transparent"/>
      <style:text-properties fo:font-size="12pt" style:font-size-asian="12pt" style:font-size-complex="12pt" fo:font-weight="bold" style:font-weight-asian="bold" style:font-weight-complex="bold"/>
    </style:style>
    <style:style style:name="Hyperlink" style:family="table-cell" style:data-style-name="N0">
      <style:table-cell-properties style:vertical-align="automatic" fo:background-color="transparent"/>
      <style:text-properties fo:color="#0000EE" style:text-underline-style="solid" style:text-underline-type="single"/>
    </style:style>
    <style:style style:name="Neutral" style:family="table-cell" style:data-style-name="N0">
      <style:table-cell-properties style:vertical-align="automatic" fo:background-color="#FFFFCC"/>
      <style:text-properties fo:color="#996600"/>
    </style:style>
    <style:style style:name="Default_1" style:display-name="Default" style:family="table-cell" style:data-style-name="N0">
      <style:table-cell-properties style:vertical-align="automatic" fo:background-color="transparent"/>
      <style:text-properties fo:color="#000000" style:font-name="Liberation Sans" style:font-name-asian="Liberation Sans" style:font-name-complex="Liberation Sans" fo:font-size="10pt" style:font-size-asian="10pt" style:font-size-complex="10pt"/>
    </style:style>
    <style:style style:name="Note" style:family="table-cell" style:data-style-name="N0">
      <style:table-cell-properties fo:border="thin solid #808080" style:vertical-align="automatic" fo:background-color="#FFFFCC"/>
      <style:text-properties fo:color="#333333"/>
    </style:style>
    <style:style style:name="Result" style:family="table-cell" style:data-style-name="N0">
      <style:table-cell-properties style:vertical-align="automatic" fo:background-color="transparent"/>
      <style:text-properties fo:font-style="italic" style:font-style-asian="italic" style:font-style-complex="italic" style:text-underline-style="solid" style:text-underline-type="single" fo:font-weight="bold" style:font-weight-asian="bold" style:font-weight-complex="bold"/>
    </style:style>
    <style:style style:name="Status" style:family="table-cell" style:data-style-name="N0">
      <style:table-cell-properties style:vertical-align="automatic" fo:background-color="transparent"/>
    </style:style>
    <style:style style:name="Text" style:family="table-cell" style:data-style-name="N0">
      <style:table-cell-properties style:vertical-align="automatic" fo:background-color="transparent"/>
    </style:style>
    <style:style style:name="Warning" style:family="table-cell" style:data-style-name="N0">
      <style:table-cell-properties style:vertical-align="automatic" fo:background-color="transparent"/>
      <style:text-properties fo:color="#CC0000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1in" fo:margin-bottom="1in" fo:margin-left="0.75in" fo:margin-right="0.75in" style:print-orientation="portrait" style:print-page-order="ttb" style:first-page-number="continue" style:scale-to="100%" style:table-centering="none" style:print="objects charts drawings"/>
      <style:header-style>
        <style:header-footer-properties fo:min-height="0.3937in" fo:margin-left="0in" fo:margin-right="0in" fo:margin-bottom="0in"/>
      </style:header-style>
      <style:footer-style>
        <style:header-footer-properties fo:min-height="0.3937in" fo:margin-left="0in" fo:margin-right="0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30131</meta:generator>
    <meta:initial-creator>openpyxl</meta:initial-creator>
    <dc:creator>MAKIN, William (NHS ENGLAND)</dc:creator>
    <meta:creation-date>2026-07-24T15:03:20Z</meta:creation-date>
    <dc:date>2026-07-29T10:17:47Z</dc:date>
    <meta:user-defined meta:name="AppVersion">3.1</meta:user-defined>
  </office:meta>
</office:document-meta>
</file>