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8DDE0" style:vertical-align="middle" fo:wrap-option="wrap" fo:background-color="#005EB8"/>
      <style:text-properties fo:color="#FFFFFF" style:font-name="Cambria" style:font-name-asian="Cambria" style:font-name-complex="Cambria" fo:font-size="11pt" style:font-size-asian="11pt" style:font-size-complex="11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D8DDE0" style:vertical-align="top" fo:wrap-option="wrap" fo:background-color="#FFFFFF"/>
      <style:text-properties style:font-name="Cambria" style:font-name-asian="Cambria" style:font-name-complex="Cambria" style:font-family-generic="roman"/>
    </style:style>
    <style:style style:name="ce4" style:family="table-cell" style:parent-style-name="Default" style:data-style-name="N0">
      <style:table-cell-properties fo:border="thin solid #D8DDE0" style:vertical-align="top" fo:wrap-option="wrap" fo:background-color="#F0F6FC"/>
      <style:text-properties style:font-name="Cambria" style:font-name-asian="Cambria" style:font-name-complex="Cambria" style:font-family-generic="roman"/>
    </style:style>
    <style:style style:name="ce5" style:family="table-cell" style:parent-style-name="Default" style:data-style-name="N0">
      <style:table-cell-properties fo:border="thin solid #D8DDE0" style:vertical-align="top" fo:wrap-option="wrap" fo:background-color="#F0F6FC"/>
      <style:text-properties style:font-name="Cambria" style:font-name-asian="Cambria" style:font-name-complex="Cambria" style:font-family-generic="roman"/>
    </style:style>
    <style:style style:name="ce6" style:family="table-cell" style:parent-style-name="Default" style:data-style-name="N0">
      <style:table-cell-properties fo:border="thin solid #D8DDE0" style:vertical-align="top" fo:wrap-option="wrap" fo:background-color="#FFFFFF"/>
      <style:text-properties style:font-name="Cambria" style:font-name-asian="Cambria" style:font-name-complex="Cambria" style:font-family-generic="roman"/>
    </style:style>
    <style:style style:name="ce7" style:family="table-cell" style:parent-style-name="Default" style:data-style-name="N0">
      <style:table-cell-properties fo:border="thin solid #D8DDE0" fo:background-color="#FFFFFF"/>
    </style:style>
    <style:style style:name="co1" style:family="table-column">
      <style:table-column-properties fo:break-before="auto" style:column-width="6.64986111111111cm"/>
    </style:style>
    <style:style style:name="co2" style:family="table-column">
      <style:table-column-properties fo:break-before="auto" style:column-width="9.78958333333333cm"/>
    </style:style>
    <style:style style:name="co3" style:family="table-column">
      <style:table-column-properties fo:break-before="auto" style:column-width="4.30388888888889cm"/>
    </style:style>
    <style:style style:name="co4" style:family="table-column">
      <style:table-column-properties fo:break-before="auto" style:column-width="8.21972222222222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CCRC_Datase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Data item name</text:p>
          </table:table-cell>
          <table:table-cell office:value-type="string" table:style-name="ce2">
            <text:p>Data item description</text:p>
          </table:table-cell>
          <table:table-cell office:value-type="string" table:style-name="ce2">
            <text:p>Format</text:p>
          </table:table-cell>
          <table:table-cell office:value-type="string" table:style-name="ce2">
            <text:p>Data item value(s)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adenoma_detection2020</text:p>
          </table:table-cell>
          <table:table-cell office:value-type="string" table:style-name="ce3">
            <text:p>Adenoma detection rate (%)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adhered_to2020</text:p>
          </table:table-cell>
          <table:table-cell office:value-type="string" table:number-columns-spanned="1" table:number-rows-spanned="3" table:style-name="ce5">
            <text:p>Adhered to?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5" table:style-name="ce6">
            <text:p>pccrc_adhered_to_why_not2020</text:p>
          </table:table-cell>
          <table:table-cell office:value-type="string" table:number-columns-spanned="1" table:number-rows-spanned="5" table:style-name="ce6">
            <text:p>Adhered to?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Patient DNA'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atient intercurrent illne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Booking delay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Unclea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age_at_cancer2020</text:p>
          </table:table-cell>
          <table:table-cell office:value-type="string" table:style-name="ce4">
            <text:p>Patients age at canc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audit_site2020</text:p>
          </table:table-cell>
          <table:table-cell office:value-type="string" table:style-name="ce3">
            <text:p>Trust of colonoscopy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5">
            <text:p>pccrc_avoidable2020</text:p>
          </table:table-cell>
          <table:table-cell office:value-type="string" table:number-columns-spanned="1" table:number-rows-spanned="4" table:style-name="ce5">
            <text:p>Avoidable (excluding patient factors that contributed)</text:p>
          </table:table-cell>
          <table:table-cell office:value-type="string" table:number-columns-spanned="1" table:number-rows-spanned="4" table:style-name="ce5">
            <text:p>STRING</text:p>
          </table:table-cell>
          <table:table-cell office:value-type="string" table:style-name="ce4">
            <text:p>Unlikel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ossibl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robabl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Definit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6">
            <text:p>pccrc_bowel_prep2020</text:p>
          </table:table-cell>
          <table:table-cell office:value-type="string" table:number-columns-spanned="1" table:number-rows-spanned="4" table:style-name="ce6">
            <text:p>Bowel preparation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Goo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atisfactor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oo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5">
            <text:p>pccrc_caecum2020</text:p>
          </table:table-cell>
          <table:table-cell office:value-type="string" table:number-columns-spanned="1" table:number-rows-spanned="4" table:style-name="ce5">
            <text:p>Photo in caecum?</text:p>
          </table:table-cell>
          <table:table-cell office:value-type="string" table:number-columns-spanned="1" table:number-rows-spanned="4" table:style-name="ce5">
            <text:p>STRING</text:p>
          </table:table-cell>
          <table:table-cell office:value-type="string" table:style-name="ce4">
            <text:p>No photos take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hoto unavailable for review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nadequate photodocumenta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Adequate photodocumentatio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cancer_details2020</text:p>
          </table:table-cell>
          <table:table-cell office:value-type="string" table:number-columns-spanned="1" table:number-rows-spanned="3" table:style-name="ce6">
            <text:p>Are cancer details available?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7" table:style-name="ce5">
            <text:p>pccrc_cancer_section2020</text:p>
          </table:table-cell>
          <table:table-cell office:value-type="string" table:number-columns-spanned="1" table:number-rows-spanned="7" table:style-name="ce5">
            <text:p>Finding in section of subsequent cancer</text:p>
          </table:table-cell>
          <table:table-cell office:value-type="string" table:number-columns-spanned="1" table:number-rows-spanned="7" table:style-name="ce5">
            <text:p>STRING</text:p>
          </table:table-cell>
          <table:table-cell office:value-type="string" table:style-name="ce4">
            <text:p>Normal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olyp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ance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Diverticul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oliti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Strictu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5" table:style-name="ce6">
            <text:p>pccrc_chromoendoscopy2020</text:p>
          </table:table-cell>
          <table:table-cell office:value-type="string" table:number-columns-spanned="1" table:number-rows-spanned="5" table:style-name="ce6">
            <text:p>Chromoendoscopy?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Pan-colonic dye spra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an-colonic virtual chromoendosco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Targeted chromoendosco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Targeted virtual chromoendosco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n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8" table:style-name="ce5">
            <text:p>pccrc_classification2020</text:p>
          </table:table-cell>
          <table:table-cell office:value-type="string" table:number-columns-spanned="1" table:number-rows-spanned="8" table:style-name="ce5">
            <text:p>Reason for PCCRC test</text:p>
          </table:table-cell>
          <table:table-cell office:value-type="string" table:number-columns-spanned="1" table:number-rows-spanned="8" table:style-name="ce5">
            <text:p>STRING</text:p>
          </table:table-cell>
          <table:table-cell office:value-type="string" table:style-name="ce4">
            <text:p>Poly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R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B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FH gene mutation identifi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FH gene mutation not tested/identifi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LNPCP site check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olyposis syndrom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colonic_ibd2020</text:p>
          </table:table-cell>
          <table:table-cell office:value-type="string" table:number-columns-spanned="1" table:number-rows-spanned="3" table:style-name="ce6">
            <text:p>Does the patient have colonic ibd?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rohn's coliti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Ulcerative colitis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colonoscopy_date2020</text:p>
          </table:table-cell>
          <table:table-cell office:value-type="string" table:style-name="ce4">
            <text:p>Date of Colonoscopy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consultant_code2020</text:p>
          </table:table-cell>
          <table:table-cell office:value-type="string" table:number-columns-spanned="1" table:number-rows-spanned="2" table:style-name="ce6">
            <text:p>Code of the consultant who performed the colonoscopy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consultant_code2020_unknown</text:p>
          </table:table-cell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consultant_name2020</text:p>
          </table:table-cell>
          <table:table-cell office:value-type="string" table:style-name="ce4">
            <text:p>Name of the consultant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criteria2020</text:p>
          </table:table-cell>
          <table:table-cell office:value-type="string" table:number-columns-spanned="1" table:number-rows-spanned="3" table:style-name="ce6">
            <text:p>PCCRC criteria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5" table:style-name="ce5">
            <text:p>pccrc_definition2020</text:p>
          </table:table-cell>
          <table:table-cell office:value-type="string" table:number-columns-spanned="1" table:number-rows-spanned="5" table:style-name="ce5">
            <text:p>PCCRC definition</text:p>
          </table:table-cell>
          <table:table-cell office:value-type="string" table:number-columns-spanned="1" table:number-rows-spanned="5" table:style-name="ce5">
            <text:p>STRING</text:p>
          </table:table-cell>
          <table:table-cell office:value-type="string" table:style-name="ce4">
            <text:p>Interval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-interval 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-interval B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-interval 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7" table:style-name="ce6">
            <text:p>pccrc_delayed_polypectomy2020</text:p>
          </table:table-cell>
          <table:table-cell office:value-type="string" table:number-columns-spanned="1" table:number-rows-spanned="7" table:style-name="ce6">
            <text:p>Reason for delayed polypectomy?</text:p>
          </table:table-cell>
          <table:table-cell office:value-type="string" table:number-columns-spanned="1" table:number-rows-spanned="7" table:style-name="ce6">
            <text:p>STRING</text:p>
          </table:table-cell>
          <table:table-cell office:value-type="string" table:style-name="ce3">
            <text:p>On anticoagula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nsufficient tim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Multiple polyp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Exceeded endoscopist polypectomy skill se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atient reques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oor pre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specified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diagnosis_date2020</text:p>
          </table:table-cell>
          <table:table-cell office:value-type="string" table:style-name="ce4">
            <text:p>The date at which pccrc was diagnosed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diff_site_diag2020</text:p>
          </table:table-cell>
          <table:table-cell office:value-type="string" table:number-columns-spanned="1" table:number-rows-spanned="3" table:style-name="ce6">
            <text:p>Was cancer diagnosed at site different to index colonoscopy?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diverticular_disease2020</text:p>
          </table:table-cell>
          <table:table-cell office:value-type="string" table:number-columns-spanned="1" table:number-rows-spanned="3" table:style-name="ce5">
            <text:p>Does the patient have diverticular disease?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5" table:style-name="ce6">
            <text:p>pccrc_endoscope_man2020</text:p>
          </table:table-cell>
          <table:table-cell office:value-type="string" table:number-columns-spanned="1" table:number-rows-spanned="5" table:style-name="ce6">
            <text:p>Endoscope manufacturer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Olympu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Fujin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entax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endoscope_series2020</text:p>
          </table:table-cell>
          <table:table-cell office:value-type="string" table:style-name="ce4">
            <text:p>Series of Endoscope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12" table:style-name="ce6">
            <text:p>pccrc_endoscopist2020</text:p>
          </table:table-cell>
          <table:table-cell office:value-type="string" table:number-columns-spanned="1" table:number-rows-spanned="12" table:style-name="ce6">
            <text:p>Endoscopist information</text:p>
          </table:table-cell>
          <table:table-cell office:value-type="string" table:number-columns-spanned="1" table:number-rows-spanned="12" table:style-name="ce6">
            <text:p>STRING</text:p>
          </table:table-cell>
          <table:table-cell office:value-type="string" table:style-name="ce3">
            <text:p>Gastro. Consultan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urg. Consultan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Gastro. Sp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urg. Sp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urse endoscopis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Waiting list initiative compan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Locu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n-consultant permanent grad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G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Gastro. Fellow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urgical Fellow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12" table:style-name="ce5">
            <text:p>pccrc_extent2020</text:p>
          </table:table-cell>
          <table:table-cell office:value-type="string" table:number-columns-spanned="1" table:number-rows-spanned="12" table:style-name="ce5">
            <text:p>Extent of procedure</text:p>
          </table:table-cell>
          <table:table-cell office:value-type="string" table:number-columns-spanned="1" table:number-rows-spanned="12" table:style-name="ce5">
            <text:p>STRING</text:p>
          </table:table-cell>
          <table:table-cell office:value-type="string" table:style-name="ce4">
            <text:p>Rectu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Sigmoi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Descending col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Splenic flexu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Transverse col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Hepatic flexu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Ascending col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aecu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Terminal ileu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Anastomosi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eo-terminal ileu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7" table:style-name="ce6">
            <text:p>pccrc_follow_up2020</text:p>
          </table:table-cell>
          <table:table-cell office:value-type="string" table:number-columns-spanned="1" table:number-rows-spanned="7" table:style-name="ce6">
            <text:p>Follow up plan</text:p>
          </table:table-cell>
          <table:table-cell office:value-type="string" table:number-columns-spanned="1" table:number-rows-spanned="7" table:style-name="ce6">
            <text:p>STRING</text:p>
          </table:table-cell>
          <table:table-cell office:value-type="string" table:style-name="ce3">
            <text:p>Discharg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Back to BCS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urveillanc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ite check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/not document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 clear pla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mmediate repeat test awaited/not don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5" table:style-name="ce5">
            <text:p>pccrc_follow_up_responsible2020</text:p>
          </table:table-cell>
          <table:table-cell office:value-type="string" table:number-columns-spanned="1" table:number-rows-spanned="5" table:style-name="ce5">
            <text:p>Person/team responsible for follow-up plan</text:p>
          </table:table-cell>
          <table:table-cell office:value-type="string" table:number-columns-spanned="1" table:number-rows-spanned="5" table:style-name="ce5">
            <text:p>STRING</text:p>
          </table:table-cell>
          <table:table-cell office:value-type="string" table:style-name="ce4">
            <text:p>Endoscopis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Responsible/referring clinicia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MD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BCSP tea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/not clear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free_text2020</text:p>
          </table:table-cell>
          <table:table-cell office:value-type="string" table:style-name="ce3">
            <text:p>Free text narrative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hereditary_cancer_risk2020</text:p>
          </table:table-cell>
          <table:table-cell office:value-type="string" table:number-columns-spanned="1" table:number-rows-spanned="3" table:style-name="ce5">
            <text:p>Does the patient have a hereditary cancer risk?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11" table:style-name="ce6">
            <text:p>pccrc_hereditary_cancer_syndrome2020</text:p>
          </table:table-cell>
          <table:table-cell office:value-type="string" table:number-columns-spanned="1" table:number-rows-spanned="11" table:style-name="ce6">
            <text:p>What hereditary cancer syndrome was detected?</text:p>
          </table:table-cell>
          <table:table-cell office:value-type="string" table:number-columns-spanned="1" table:number-rows-spanned="11" table:style-name="ce6">
            <text:p>STRING</text:p>
          </table:table-cell>
          <table:table-cell office:value-type="string" table:style-name="ce3">
            <text:p>High risk Family History, not tested for hereditary cancer syndrom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High risk Family History, tested negative for hereditary cancer syndrom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Lynch - MLH1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Lynch MSH2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Lynch MSH6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Lynch PMS2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Lynch-lik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FA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MUTYH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MAD4/BMPR1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5">
            <text:p>pccrc_high_risk_polyposis_syndrome2020</text:p>
          </table:table-cell>
          <table:table-cell office:value-type="string" table:number-columns-spanned="1" table:number-rows-spanned="4" table:style-name="ce5">
            <text:p>High risk polyposis syndrome</text:p>
          </table:table-cell>
          <table:table-cell office:value-type="string" table:number-columns-spanned="1" table:number-rows-spanned="4" table:style-name="ce5">
            <text:p>STRING</text:p>
          </table:table-cell>
          <table:table-cell office:value-type="string" table:style-name="ce4">
            <text:p>Serrated polyposis syndrom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Multiple colorectal adenoma (&gt;10 aged &lt;60; &gt;20 aged &gt;60)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Multiple hyperplastic polyps (&gt;10mm)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ibd_max2020</text:p>
          </table:table-cell>
          <table:table-cell office:value-type="string" table:number-columns-spanned="1" table:number-rows-spanned="3" table:style-name="ce6">
            <text:p>Maximum extent of IBD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Proctiti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Left sid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an-colitis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ibd_sub2020</text:p>
          </table:table-cell>
          <table:table-cell office:value-type="string" table:number-columns-spanned="1" table:number-rows-spanned="3" table:style-name="ce5">
            <text:p>IBD subtype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Ulcerative coliti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rohn's coliti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ndeterminate colitis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ibd_years2020</text:p>
          </table:table-cell>
          <table:table-cell office:value-type="string" table:style-name="ce3">
            <text:p>Duration of IBD (years)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immediate_decision_delay2020</text:p>
          </table:table-cell>
          <table:table-cell office:value-type="string" table:number-columns-spanned="1" table:number-rows-spanned="3" table:style-name="ce5">
            <text:p>Repeat test delayed &gt; 6 months from index colonoscopy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5" table:style-name="ce6">
            <text:p>pccrc_immediate_decision_delay_reason2020</text:p>
          </table:table-cell>
          <table:table-cell office:value-type="string" table:number-columns-spanned="1" table:number-rows-spanned="5" table:style-name="ce6">
            <text:p>Immediate repeat test: Reason(s) for delay or not performed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Patient choic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atient DN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ntercurrent illne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Booking dela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immediate_decision_documented2020</text:p>
          </table:table-cell>
          <table:table-cell office:value-type="string" table:number-columns-spanned="1" table:number-rows-spanned="3" table:style-name="ce5">
            <text:p>Decision-making following inadequate colonoscopy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Documented decision not to repeat or do other tes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Documented shared decision not to repeat or do other tes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 documentation of decisio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6" table:style-name="ce6">
            <text:p>pccrc_immediate_repeat_test2020</text:p>
          </table:table-cell>
          <table:table-cell office:value-type="string" table:number-columns-spanned="1" table:number-rows-spanned="6" table:style-name="ce6">
            <text:p>Immediate repeat test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C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T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Repeat colonosco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olypectom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ne despite inadequate procedu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ne because procedure adequat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6" table:style-name="ce5">
            <text:p>pccrc_incomplete2020</text:p>
          </table:table-cell>
          <table:table-cell office:value-type="string" table:number-columns-spanned="1" table:number-rows-spanned="6" table:style-name="ce5">
            <text:p>Reason for incomplete test</text:p>
          </table:table-cell>
          <table:table-cell office:value-type="string" table:number-columns-spanned="1" table:number-rows-spanned="6" table:style-name="ce5">
            <text:p>STRING</text:p>
          </table:table-cell>
          <table:table-cell office:value-type="string" table:style-name="ce4">
            <text:p>Inadequate bowel pre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Excessive pai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Unresolved loo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mpassable strictu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atient withdrew consen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8" table:style-name="ce6">
            <text:p>pccrc_interval2020</text:p>
          </table:table-cell>
          <table:table-cell office:value-type="string" table:number-columns-spanned="1" table:number-rows-spanned="8" table:style-name="ce6">
            <text:p>Recommended interval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&lt;= 6 month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1 yea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2 year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3 year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4 year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5 year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specifi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m2020</text:p>
          </table:table-cell>
          <table:table-cell office:value-type="string" table:number-columns-spanned="1" table:number-rows-spanned="2" table:style-name="ce5">
            <text:p>M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m2020_unknown</text:p>
          </table:table-cell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5" table:style-name="ce6">
            <text:p>pccrc_macro_appearance2020</text:p>
          </table:table-cell>
          <table:table-cell office:value-type="string" table:number-columns-spanned="1" table:number-rows-spanned="5" table:style-name="ce6">
            <text:p>Macroscopic appearance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Pedunculat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Exophyti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Ulcerat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Diffusely infiltrating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mean_withdrawal2020</text:p>
          </table:table-cell>
          <table:table-cell office:value-type="string" table:style-name="ce4">
            <text:p>Mean withdrawal time for the year of procedure (mins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n2020</text:p>
          </table:table-cell>
          <table:table-cell office:value-type="string" table:number-columns-spanned="1" table:number-rows-spanned="2" table:style-name="ce6">
            <text:p>N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n2020_unknown</text:p>
          </table:table-cell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nurse_prac_code2020</text:p>
          </table:table-cell>
          <table:table-cell office:value-type="string" table:number-columns-spanned="1" table:number-rows-spanned="2" table:style-name="ce5">
            <text:p>Nurse practitioner responsible for the procedure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nurse_prac_code2020_unknown</text:p>
          </table:table-cell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nurse_prac_name2020</text:p>
          </table:table-cell>
          <table:table-cell office:value-type="string" table:style-name="ce3">
            <text:p>Nurse practitioner responsible for the procedure name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5">
            <text:p>pccrc_other_administrative_factors2020</text:p>
          </table:table-cell>
          <table:table-cell office:value-type="string" table:number-columns-spanned="1" table:number-rows-spanned="4" table:style-name="ce5">
            <text:p>Administrative process factors</text:p>
          </table:table-cell>
          <table:table-cell office:value-type="string" table:number-columns-spanned="1" table:number-rows-spanned="4" table:style-name="ce5">
            <text:p>STRING</text:p>
          </table:table-cell>
          <table:table-cell office:value-type="string" table:style-name="ce4">
            <text:p>Booking dela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 test book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ancellation and not re-book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6">
            <text:p>pccrc_other_clinical_decision_factors2020</text:p>
          </table:table-cell>
          <table:table-cell office:value-type="string" table:number-columns-spanned="1" table:number-rows-spanned="4" table:style-name="ce6">
            <text:p>Clinical decision-making factors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No clear decis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Decision not acted up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nappropriate decis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n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6" table:style-name="ce5">
            <text:p>pccrc_other_patient_factors2020</text:p>
          </table:table-cell>
          <table:table-cell office:value-type="string" table:number-columns-spanned="1" table:number-rows-spanned="6" table:style-name="ce5">
            <text:p>Patient factors</text:p>
          </table:table-cell>
          <table:table-cell office:value-type="string" table:number-columns-spanned="1" table:number-rows-spanned="6" table:style-name="ce5">
            <text:p>STRING</text:p>
          </table:table-cell>
          <table:table-cell office:value-type="string" table:style-name="ce4">
            <text:p>Patient DNA despite adequate attempt to schedule tes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atient delayed for socio-economic reason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atient moved out of are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Decision not to investigate based on co-morbidit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atient declines further test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6">
            <text:p>pccrc_other_patient_harm2020</text:p>
          </table:table-cell>
          <table:table-cell office:value-type="string" table:number-columns-spanned="1" table:number-rows-spanned="4" table:style-name="ce6">
            <text:p>Patient harmed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Non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Minor har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Major har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remature death attributable to PCCRC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overall_stage2020</text:p>
          </table:table-cell>
          <table:table-cell office:value-type="string" table:number-columns-spanned="1" table:number-rows-spanned="2" table:style-name="ce5">
            <text:p>Overall stage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overall_stage2020_unknown</text:p>
          </table:table-cell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6">
            <text:p>pccrc_polyp1_dysplasia_grade2020</text:p>
          </table:table-cell>
          <table:table-cell office:value-type="string" table:number-columns-spanned="1" table:number-rows-spanned="4" table:style-name="ce6">
            <text:p>Polyp 1: Dysplasia grade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Low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High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Malignan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polyp1_excision_complete_endoscopist2020</text:p>
          </table:table-cell>
          <table:table-cell office:value-type="string" table:number-columns-spanned="1" table:number-rows-spanned="3" table:style-name="ce5">
            <text:p>Polyp 1: Completeness of excision (endoscopist)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n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recorded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6">
            <text:p>pccrc_polyp1_excision_complete_histological2020</text:p>
          </table:table-cell>
          <table:table-cell office:value-type="string" table:number-columns-spanned="1" table:number-rows-spanned="4" table:style-name="ce6">
            <text:p>Polyp 1: Completeness of excision (pathologist)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n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possible to asse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recorded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polyp1_ft2020</text:p>
          </table:table-cell>
          <table:table-cell office:value-type="string" table:style-name="ce4">
            <text:p>Polyp 1: Polyp free text summary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7" table:style-name="ce6">
            <text:p>pccrc_polyp1_histological_sub2020</text:p>
          </table:table-cell>
          <table:table-cell office:value-type="string" table:number-columns-spanned="1" table:number-rows-spanned="7" table:style-name="ce6">
            <text:p>Polyp 1: Histological subtype</text:p>
          </table:table-cell>
          <table:table-cell office:value-type="string" table:number-columns-spanned="1" table:number-rows-spanned="7" table:style-name="ce6">
            <text:p>STRING</text:p>
          </table:table-cell>
          <table:table-cell office:value-type="string" table:style-name="ce3">
            <text:p>Hyperplasti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nflammator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Tubulovillous adeno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Tubular adeno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Villous adeno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essile Serrated Les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8" table:style-name="ce5">
            <text:p>pccrc_polyp1_removal2020</text:p>
          </table:table-cell>
          <table:table-cell office:value-type="string" table:number-columns-spanned="1" table:number-rows-spanned="8" table:style-name="ce5">
            <text:p>Polyp 1: Method of removal</text:p>
          </table:table-cell>
          <table:table-cell office:value-type="string" table:number-columns-spanned="1" table:number-rows-spanned="8" table:style-name="ce5">
            <text:p>STRING</text:p>
          </table:table-cell>
          <table:table-cell office:value-type="string" table:style-name="ce4">
            <text:p>Cold sna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Hot sna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EM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old biops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Hot biops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ES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excis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polyp1_size2020</text:p>
          </table:table-cell>
          <table:table-cell office:value-type="string" table:style-name="ce3">
            <text:p>Polyp 1: Size of polyp (mm)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5">
            <text:p>pccrc_polyp2_dysplasia_grade2020</text:p>
          </table:table-cell>
          <table:table-cell office:value-type="string" table:number-columns-spanned="1" table:number-rows-spanned="4" table:style-name="ce5">
            <text:p>Polyp 2: Dysplasia grade</text:p>
          </table:table-cell>
          <table:table-cell office:value-type="string" table:number-columns-spanned="1" table:number-rows-spanned="4" table:style-name="ce5">
            <text:p>STRING</text:p>
          </table:table-cell>
          <table:table-cell office:value-type="string" table:style-name="ce4">
            <text:p>Low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High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Malignan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polyp2_excision_complete_endoscopist2020</text:p>
          </table:table-cell>
          <table:table-cell office:value-type="string" table:number-columns-spanned="1" table:number-rows-spanned="3" table:style-name="ce6">
            <text:p>Polyp 2: Completeness of excision (endoscopist)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n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recorded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5">
            <text:p>pccrc_polyp2_excision_complete_histological2020</text:p>
          </table:table-cell>
          <table:table-cell office:value-type="string" table:number-columns-spanned="1" table:number-rows-spanned="4" table:style-name="ce5">
            <text:p>Polyp 2: Completeness of excision (pathologist)</text:p>
          </table:table-cell>
          <table:table-cell office:value-type="string" table:number-columns-spanned="1" table:number-rows-spanned="4" table:style-name="ce5">
            <text:p>STRING</text:p>
          </table:table-cell>
          <table:table-cell office:value-type="string" table:style-name="ce4">
            <text:p>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n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possible to asse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recorded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polyp2_ft2020</text:p>
          </table:table-cell>
          <table:table-cell office:value-type="string" table:style-name="ce3">
            <text:p>Polyp 2: Polyp free text summary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7" table:style-name="ce5">
            <text:p>pccrc_polyp2_histological_sub2020</text:p>
          </table:table-cell>
          <table:table-cell office:value-type="string" table:number-columns-spanned="1" table:number-rows-spanned="7" table:style-name="ce5">
            <text:p>Polyp 2: Histological subtype</text:p>
          </table:table-cell>
          <table:table-cell office:value-type="string" table:number-columns-spanned="1" table:number-rows-spanned="7" table:style-name="ce5">
            <text:p>STRING</text:p>
          </table:table-cell>
          <table:table-cell office:value-type="string" table:style-name="ce4">
            <text:p>Hyperplasti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nflammator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Tubulovillous adeno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Tubular adeno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Villous adeno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Sessile Serrated Les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8" table:style-name="ce6">
            <text:p>pccrc_polyp2_removal2020</text:p>
          </table:table-cell>
          <table:table-cell office:value-type="string" table:number-columns-spanned="1" table:number-rows-spanned="8" table:style-name="ce6">
            <text:p>Polyp 2: Method of removal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Cold sna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Hot sna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EM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old biops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Hot biops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ES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excis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polyp2_size2020</text:p>
          </table:table-cell>
          <table:table-cell office:value-type="string" table:style-name="ce4">
            <text:p>Polyp 2: Size of polyp (mm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6">
            <text:p>pccrc_polyp3_dysplasia_grade2020</text:p>
          </table:table-cell>
          <table:table-cell office:value-type="string" table:number-columns-spanned="1" table:number-rows-spanned="4" table:style-name="ce6">
            <text:p>Polyp 3: Dysplasia grade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Low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High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Malignan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polyp3_excision_complete_endoscopist2020</text:p>
          </table:table-cell>
          <table:table-cell office:value-type="string" table:number-columns-spanned="1" table:number-rows-spanned="3" table:style-name="ce5">
            <text:p>Polyp 3: Completeness of excision (endoscopist)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n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recorded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6">
            <text:p>pccrc_polyp3_excision_complete_histological2020</text:p>
          </table:table-cell>
          <table:table-cell office:value-type="string" table:number-columns-spanned="1" table:number-rows-spanned="4" table:style-name="ce6">
            <text:p>Polyp 3: Completeness of excision (pathologist)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ncomple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possible to asse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recorded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polyp3_ft2020</text:p>
          </table:table-cell>
          <table:table-cell office:value-type="string" table:style-name="ce4">
            <text:p>Polyp 3: Polyp free text summary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7" table:style-name="ce6">
            <text:p>pccrc_polyp3_histological_sub2020</text:p>
          </table:table-cell>
          <table:table-cell office:value-type="string" table:number-columns-spanned="1" table:number-rows-spanned="7" table:style-name="ce6">
            <text:p>Polyp 3: Histological subtype</text:p>
          </table:table-cell>
          <table:table-cell office:value-type="string" table:number-columns-spanned="1" table:number-rows-spanned="7" table:style-name="ce6">
            <text:p>STRING</text:p>
          </table:table-cell>
          <table:table-cell office:value-type="string" table:style-name="ce3">
            <text:p>Hyperplasti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nflammator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Tubulovillous adeno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Tubular adeno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Villous adeno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essile Serrated Les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8" table:style-name="ce5">
            <text:p>pccrc_polyp3_removal2020</text:p>
          </table:table-cell>
          <table:table-cell office:value-type="string" table:number-columns-spanned="1" table:number-rows-spanned="8" table:style-name="ce5">
            <text:p>Polyp 3: Method of removal</text:p>
          </table:table-cell>
          <table:table-cell office:value-type="string" table:number-columns-spanned="1" table:number-rows-spanned="8" table:style-name="ce5">
            <text:p>STRING</text:p>
          </table:table-cell>
          <table:table-cell office:value-type="string" table:style-name="ce4">
            <text:p>Cold sna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Hot sna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EM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old biops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Hot biops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ES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excis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polyp3_size2020</text:p>
          </table:table-cell>
          <table:table-cell office:value-type="string" table:style-name="ce3">
            <text:p>Polyp 3: Size of polyp (mm)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polyp_aff_seg2020</text:p>
          </table:table-cell>
          <table:table-cell office:value-type="string" table:number-columns-spanned="1" table:number-rows-spanned="3" table:style-name="ce5">
            <text:p>Were any of the polyps in affected segment?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polyp_aff_seg_count2020</text:p>
          </table:table-cell>
          <table:table-cell office:value-type="string" table:style-name="ce3">
            <text:p>Number of polyps in affected segment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polyp_detection2020</text:p>
          </table:table-cell>
          <table:table-cell office:value-type="string" table:style-name="ce4">
            <text:p>Polyp detection rate (%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polyp_num2020</text:p>
          </table:table-cell>
          <table:table-cell office:value-type="string" table:number-columns-spanned="1" table:number-rows-spanned="2" table:style-name="ce6">
            <text:p>Polyp number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polyp_num2020_unknown</text:p>
          </table:table-cell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polyp_size2020</text:p>
          </table:table-cell>
          <table:table-cell office:value-type="string" table:number-columns-spanned="1" table:number-rows-spanned="2" table:style-name="ce5">
            <text:p>Size of largest polyp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polyp_size2020_unknown</text:p>
          </table:table-cell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postinf_polyps2020</text:p>
          </table:table-cell>
          <table:table-cell office:value-type="string" table:number-columns-spanned="1" table:number-rows-spanned="3" table:style-name="ce6">
            <text:p>Post-inflammatory polyps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7" table:style-name="ce5">
            <text:p>pccrc_prev_dysplasia2020</text:p>
          </table:table-cell>
          <table:table-cell office:value-type="string" table:number-columns-spanned="1" table:number-rows-spanned="7" table:style-name="ce5">
            <text:p>Previous dysplasia</text:p>
          </table:table-cell>
          <table:table-cell office:value-type="string" table:number-columns-spanned="1" table:number-rows-spanned="7" table:style-name="ce5">
            <text:p>STRING</text:p>
          </table:table-cell>
          <table:table-cell office:value-type="string" table:style-name="ce4">
            <text:p>Visible - low grad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Visible - high grad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Visible - malignan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-visible low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-visible high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-visible malignan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previous_colorectal_cancer2020</text:p>
          </table:table-cell>
          <table:table-cell office:value-type="string" table:number-columns-spanned="1" table:number-rows-spanned="3" table:style-name="ce6">
            <text:p>Has the patient had colorectal cancer previously?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prior_struc2020</text:p>
          </table:table-cell>
          <table:table-cell office:value-type="string" table:number-columns-spanned="1" table:number-rows-spanned="3" table:style-name="ce5">
            <text:p>Prior stricture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10" table:style-name="ce6">
            <text:p>pccrc_procedure_difficulty2020</text:p>
          </table:table-cell>
          <table:table-cell office:value-type="string" table:number-columns-spanned="1" table:number-rows-spanned="10" table:style-name="ce6">
            <text:p>Procedure difficulty</text:p>
          </table:table-cell>
          <table:table-cell office:value-type="string" table:number-columns-spanned="1" table:number-rows-spanned="10" table:style-name="ce6">
            <text:p>STRING</text:p>
          </table:table-cell>
          <table:table-cell office:value-type="string" table:style-name="ce3">
            <text:p>Severe diverticula diseas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Rigidity or fixation of the col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Excessive looping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Very obese patien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Lengthy procedure (&gt;45 minutes) e.g. for thera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atient intoleranc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oor bowel pre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ardio-respiratory complication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 difficulties reported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5">
            <text:p>pccrc_random_biopsies2020</text:p>
          </table:table-cell>
          <table:table-cell office:value-type="string" table:number-columns-spanned="1" table:number-rows-spanned="4" table:style-name="ce5">
            <text:p>Biopsies taken?</text:p>
          </table:table-cell>
          <table:table-cell office:value-type="string" table:number-columns-spanned="1" table:number-rows-spanned="4" table:style-name="ce5">
            <text:p>STRING</text:p>
          </table:table-cell>
          <table:table-cell office:value-type="string" table:style-name="ce4">
            <text:p>Random biopsies 10cm intervals 4 biopsies per po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Random biopsies, not 10c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Targeted biopsi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16" table:style-name="ce6">
            <text:p>pccrc_reason2020</text:p>
          </table:table-cell>
          <table:table-cell office:value-type="string" table:number-columns-spanned="1" table:number-rows-spanned="16" table:style-name="ce6">
            <text:p>Reason for PCCRC test</text:p>
          </table:table-cell>
          <table:table-cell office:value-type="string" table:number-columns-spanned="1" table:number-rows-spanned="16" table:style-name="ce6">
            <text:p>STRING</text:p>
          </table:table-cell>
          <table:table-cell office:value-type="string" table:style-name="ce3">
            <text:p>Abdominal ma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Abdominal pai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Abnormal imaging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Anaemi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Asymptomati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BCS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onstipa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Diarrhoe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n-specific CIBH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ositive qFIT/FOB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Rectal bleeding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urveillanc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Therapy/polypectom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Weight lo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recent_colonoscopy2020</text:p>
          </table:table-cell>
          <table:table-cell office:value-type="string" table:number-columns-spanned="1" table:number-rows-spanned="3" table:style-name="ce5">
            <text:p>Colonoscopy within six months of the cancer diagnosis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recent_colonoscopy_bcsp2020</text:p>
          </table:table-cell>
          <table:table-cell office:value-type="string" table:number-columns-spanned="1" table:number-rows-spanned="3" table:style-name="ce6">
            <text:p>Was this a BCSP colonoscopy?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recent_colonoscopy_date2020</text:p>
          </table:table-cell>
          <table:table-cell office:value-type="string" table:style-name="ce4">
            <text:p>Date of recent colonoscopy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17" table:style-name="ce6">
            <text:p>pccrc_referral2020</text:p>
          </table:table-cell>
          <table:table-cell office:value-type="string" table:number-columns-spanned="1" table:number-rows-spanned="17" table:style-name="ce6">
            <text:p>Symptoms/mode of referral</text:p>
          </table:table-cell>
          <table:table-cell office:value-type="string" table:number-columns-spanned="1" table:number-rows-spanned="17" table:style-name="ce6">
            <text:p>STRING</text:p>
          </table:table-cell>
          <table:table-cell office:value-type="string" table:style-name="ce3">
            <text:p>Abdominal ma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Abdominal pai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Abnormal imaging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Anaemi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Asymptomati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BCS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onstipa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Diarrhoe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n-specific CIBH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Obstruc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ositive qFIT/FOBT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Rectal bleeding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urveillanc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Therapy/polypectom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Weight lo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8" table:style-name="ce5">
            <text:p>pccrc_referral_classification2020</text:p>
          </table:table-cell>
          <table:table-cell office:value-type="string" table:number-columns-spanned="1" table:number-rows-spanned="8" table:style-name="ce5">
            <text:p>Referral surveillance classification</text:p>
          </table:table-cell>
          <table:table-cell office:value-type="string" table:number-columns-spanned="1" table:number-rows-spanned="8" table:style-name="ce5">
            <text:p>STRING</text:p>
          </table:table-cell>
          <table:table-cell office:value-type="string" table:style-name="ce4">
            <text:p>Poly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RC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B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FH gene mutation identifi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FH gene mutation not tested/identifi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LNPCP site check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olyposis syndrom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6">
            <text:p>pccrc_repeat_test_delay2020</text:p>
          </table:table-cell>
          <table:table-cell office:value-type="string" table:number-columns-spanned="1" table:number-rows-spanned="3" table:style-name="ce6">
            <text:p>Repeat test delayed by more than contemporary JAG tolerance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5" table:style-name="ce5">
            <text:p>pccrc_repeat_test_delay_reason2020</text:p>
          </table:table-cell>
          <table:table-cell office:value-type="string" table:number-columns-spanned="1" table:number-rows-spanned="5" table:style-name="ce5">
            <text:p>Further follow up: Why was the repeat test delayed</text:p>
          </table:table-cell>
          <table:table-cell office:value-type="string" table:number-columns-spanned="1" table:number-rows-spanned="5" table:style-name="ce5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atient DN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Booking dela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responsible2020</text:p>
          </table:table-cell>
          <table:table-cell office:value-type="string" table:number-columns-spanned="1" table:number-rows-spanned="2" table:style-name="ce6">
            <text:p>Consultant responsible for the procedure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responsible2020_unknown</text:p>
          </table:table-cell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responsible_name2020</text:p>
          </table:table-cell>
          <table:table-cell office:value-type="string" table:style-name="ce4">
            <text:p>Name of consultant responsible for the procedure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8" table:style-name="ce6">
            <text:p>pccrc_result2020</text:p>
          </table:table-cell>
          <table:table-cell office:value-type="string" table:number-columns-spanned="1" table:number-rows-spanned="8" table:style-name="ce6">
            <text:p>Colonoscopy Result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Normal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Polyp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ance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Diverticul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oliti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trictu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5">
            <text:p>pccrc_retroflexion2020</text:p>
          </table:table-cell>
          <table:table-cell office:value-type="string" table:number-columns-spanned="1" table:number-rows-spanned="4" table:style-name="ce5">
            <text:p>Rectal retroflexion?</text:p>
          </table:table-cell>
          <table:table-cell office:value-type="string" table:number-columns-spanned="1" table:number-rows-spanned="4" table:style-name="ce5">
            <text:p>STRING</text:p>
          </table:table-cell>
          <table:table-cell office:value-type="string" table:style-name="ce4">
            <text:p>No photos take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hoto unavailable for review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nadequate photodocumenta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Adequate photodocumentatio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2" table:style-name="ce6">
            <text:p>pccrc_review</text:p>
          </table:table-cell>
          <table:table-cell table:number-columns-spanned="1" table:number-rows-spanned="2" table:style-name="ce7"/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, submit as check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yet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sclerosing_cholangitis2020</text:p>
          </table:table-cell>
          <table:table-cell office:value-type="string" table:number-columns-spanned="1" table:number-rows-spanned="3" table:style-name="ce5">
            <text:p>Primary sclerosing cholangitis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2" table:style-name="ce6">
            <text:p>pccrc_sex2020</text:p>
          </table:table-cell>
          <table:table-cell office:value-type="string" table:number-columns-spanned="1" table:number-rows-spanned="2" table:style-name="ce6">
            <text:p>Patients sex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Mal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Female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5">
            <text:p>pccrc_should_duty_of_candour_be_discharged2020</text:p>
          </table:table-cell>
          <table:table-cell office:value-type="string" table:number-columns-spanned="1" table:number-rows-spanned="4" table:style-name="ce5">
            <text:p>Duty of Candour discharged</text:p>
          </table:table-cell>
          <table:table-cell office:value-type="string" table:number-columns-spanned="1" table:number-rows-spanned="4" table:style-name="ce5">
            <text:p>STRING</text:p>
          </table:table-cell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ossibl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robabl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Definitely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10" table:style-name="ce6">
            <text:p>pccrc_site2020</text:p>
          </table:table-cell>
          <table:table-cell office:value-type="string" table:number-columns-spanned="1" table:number-rows-spanned="10" table:style-name="ce6">
            <text:p>Cancer site</text:p>
          </table:table-cell>
          <table:table-cell office:value-type="string" table:number-columns-spanned="1" table:number-rows-spanned="10" table:style-name="ce6">
            <text:p>STRING</text:p>
          </table:table-cell>
          <table:table-cell office:value-type="string" table:style-name="ce3">
            <text:p>Rectu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igmoi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Descending col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plenic flexu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Transverse col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Hepatic flexur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Ascending col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aecu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IC valv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site_patient_number2020</text:p>
          </table:table-cell>
          <table:table-cell office:value-type="string" table:style-name="ce4">
            <text:p>Site patient numb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size2020</text:p>
          </table:table-cell>
          <table:table-cell office:value-type="string" table:number-columns-spanned="1" table:number-rows-spanned="2" table:style-name="ce6">
            <text:p>Size in mm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size2020_unknown</text:p>
          </table:table-cell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size_where_from2020</text:p>
          </table:table-cell>
          <table:table-cell office:value-type="string" table:number-columns-spanned="1" table:number-rows-spanned="3" table:style-name="ce5">
            <text:p>Where does the size come from?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Patholog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T/M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Endoscopy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summary2020</text:p>
          </table:table-cell>
          <table:table-cell office:value-type="string" table:style-name="ce3">
            <text:p>Report free text summary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synch_tumours2020</text:p>
          </table:table-cell>
          <table:table-cell office:value-type="string" table:number-columns-spanned="1" table:number-rows-spanned="3" table:style-name="ce5">
            <text:p>Are there synchronous tumours?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Yes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t2020</text:p>
          </table:table-cell>
          <table:table-cell office:value-type="string" table:number-columns-spanned="1" table:number-rows-spanned="2" table:style-name="ce6">
            <text:p>T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80" table:style-name="Default_1"/>
        </table:table-row>
        <table:table-row table:style-name="ro2">
          <table:table-cell office:value-type="string" table:style-name="ce3">
            <text:p>pccrc_t2020_unknown</text:p>
          </table:table-cell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Un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17" table:style-name="ce5">
            <text:p>pccrc_test2020</text:p>
          </table:table-cell>
          <table:table-cell office:value-type="string" table:number-columns-spanned="1" table:number-rows-spanned="17" table:style-name="ce5">
            <text:p>Which test led to the cancer diagnosis</text:p>
          </table:table-cell>
          <table:table-cell office:value-type="string" table:number-columns-spanned="1" table:number-rows-spanned="17" table:style-name="ce5">
            <text:p>STRING</text:p>
          </table:table-cell>
          <table:table-cell office:value-type="string" table:style-name="ce4">
            <text:p>Colonoscopy - BCS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olonoscopy - non BCSP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Flexible sigmoidosco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roctosco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T colonograph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T abdome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Barium enem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Clinical examina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EUA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Incidental finding non-GI investiga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ET sca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ost Mortem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Found in resected specime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MRI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Rigid sigmoidosco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5" table:style-name="ce6">
            <text:p>pccrc_trainee2020</text:p>
          </table:table-cell>
          <table:table-cell office:value-type="string" table:number-columns-spanned="1" table:number-rows-spanned="5" table:style-name="ce6">
            <text:p>Was a trainee present?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Yes - performed procedure unassist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Yes - performed procedure assist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Yes - observed onl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3" table:style-name="ce5">
            <text:p>pccrc_treatment_intent2020</text:p>
          </table:table-cell>
          <table:table-cell office:value-type="string" table:number-columns-spanned="1" table:number-rows-spanned="3" table:style-name="ce5">
            <text:p>What is the intent of treatment?</text:p>
          </table:table-cell>
          <table:table-cell office:value-type="string" table:number-columns-spanned="1" table:number-rows-spanned="3" table:style-name="ce5">
            <text:p>STRING</text:p>
          </table:table-cell>
          <table:table-cell office:value-type="string" table:style-name="ce4">
            <text:p>Curativ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Palliativ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6" table:style-name="ce6">
            <text:p>pccrc_treatment_plan2020</text:p>
          </table:table-cell>
          <table:table-cell office:value-type="string" table:number-columns-spanned="1" table:number-rows-spanned="6" table:style-name="ce6">
            <text:p>What is the planned treatment?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Endoscopic resec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Surgical resection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Radiothera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hemotherapy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n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trust_diagnosis2020</text:p>
          </table:table-cell>
          <table:table-cell office:value-type="string" table:style-name="ce4">
            <text:p>Trust of diagnosis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80" table:style-name="Default_1"/>
        </table:table-row>
        <table:table-row table:style-name="ro2">
          <table:table-cell office:value-type="string" table:number-columns-spanned="1" table:number-rows-spanned="4" table:style-name="ce6">
            <text:p>pccrc_weo_algorithm2020</text:p>
          </table:table-cell>
          <table:table-cell office:value-type="string" table:number-columns-spanned="1" table:number-rows-spanned="4" table:style-name="ce6">
            <text:p>WEO algorithm result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A: Possible missed lesion, examination adequa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B: Possible missed lesion, examination inadequate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C: Detected lesion, not resected</text:p>
          </table:table-cell>
          <table:table-cell table:number-columns-repeated="16380" table:style-name="Default_1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D: Likely incomplete resection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4">
            <text:p>pccrc_withdrawal2020</text:p>
          </table:table-cell>
          <table:table-cell office:value-type="string" table:style-name="ce4">
            <text:p>Withdrawal time (mins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80" table:style-name="Default_1"/>
        </table:table-row>
        <table:table-row table:number-rows-repeated="104810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openpyxl</meta:initial-creator>
    <dc:creator>MAKIN, William (NHS ENGLAND)</dc:creator>
    <meta:creation-date>2026-07-24T16:09:58Z</meta:creation-date>
    <dc:date>2026-07-29T10:18:41Z</dc:date>
    <meta:user-defined meta:name="AppVersion">3.1</meta:user-defined>
  </office:meta>
</office:document-meta>
</file>